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mbria" svg:font-family="Cambria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7.743cm"/>
    </style:style>
    <style:style style:name="co2" style:family="table-column">
      <style:table-column-properties fo:break-before="auto" style:column-width="3.891cm"/>
    </style:style>
    <style:style style:name="co3" style:family="table-column">
      <style:table-column-properties fo:break-before="auto" style:column-width="4.688cm"/>
    </style:style>
    <style:style style:name="co4" style:family="table-column">
      <style:table-column-properties fo:break-before="auto" style:column-width="1.958cm"/>
    </style:style>
    <style:style style:name="co5" style:family="table-column">
      <style:table-column-properties fo:break-before="auto" style:column-width="1.732cm"/>
    </style:style>
    <style:style style:name="co6" style:family="table-column">
      <style:table-column-properties fo:break-before="auto" style:column-width="6.156cm"/>
    </style:style>
    <style:style style:name="co7" style:family="table-column">
      <style:table-column-properties fo:break-before="auto" style:column-width="4.847cm"/>
    </style:style>
    <style:style style:name="co8" style:family="table-column">
      <style:table-column-properties fo:break-before="auto" style:column-width="1.672cm"/>
    </style:style>
    <style:style style:name="co9" style:family="table-column">
      <style:table-column-properties fo:break-before="auto" style:column-width="21.537cm"/>
    </style:style>
    <style:style style:name="ro1" style:family="table-row">
      <style:table-row-properties style:row-height="2.088cm" fo:break-before="auto" style:use-optimal-row-height="false"/>
    </style:style>
    <style:style style:name="ro2" style:family="table-row">
      <style:table-row-properties style:row-height="0.566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885cm" fo:break-before="auto" style:use-optimal-row-height="false"/>
    </style:style>
    <style:style style:name="ro5" style:family="table-row">
      <style:table-row-properties style:row-height="0.956cm" fo:break-before="auto" style:use-optimal-row-height="false"/>
    </style:style>
    <style:style style:name="ro6" style:family="table-row">
      <style:table-row-properties style:row-height="1.034cm" fo:break-before="auto" style:use-optimal-row-height="false"/>
    </style:style>
    <style:style style:name="ro7" style:family="table-row">
      <style:table-row-properties style:row-height="0.848cm" fo:break-before="auto" style:use-optimal-row-height="false"/>
    </style:style>
    <style:style style:name="ro8" style:family="table-row">
      <style:table-row-properties style:row-height="1.593cm" fo:break-before="auto" style:use-optimal-row-height="false"/>
    </style:style>
    <style:style style:name="ro9" style:family="table-row">
      <style:table-row-properties style:row-height="1.274cm" fo:break-before="auto" style:use-optimal-row-height="false"/>
    </style:style>
    <style:style style:name="ro10" style:family="table-row">
      <style:table-row-properties style:row-height="1.309cm" fo:break-before="auto" style:use-optimal-row-height="false"/>
    </style:style>
    <style:style style:name="ro11" style:family="table-row">
      <style:table-row-properties style:row-height="1.062cm" fo:break-before="auto" style:use-optimal-row-height="false"/>
    </style:style>
    <style:style style:name="ro12" style:family="table-row">
      <style:table-row-properties style:row-height="1.132cm" fo:break-before="auto" style:use-optimal-row-height="false"/>
    </style:style>
    <style:style style:name="ro13" style:family="table-row">
      <style:table-row-properties style:row-height="0.672cm" fo:break-before="auto" style:use-optimal-row-height="false"/>
    </style:style>
    <style:style style:name="ro14" style:family="table-row">
      <style:table-row-properties style:row-height="0.684cm" fo:break-before="auto" style:use-optimal-row-height="true"/>
    </style:style>
    <style:style style:name="ro15" style:family="table-row">
      <style:table-row-properties style:row-height="1.236cm" fo:break-before="auto" style:use-optimal-row-height="true"/>
    </style:style>
    <style:style style:name="ro16" style:family="table-row">
      <style:table-row-properties style:row-height="0.841cm" fo:break-before="auto" style:use-optimal-row-height="true"/>
    </style:style>
    <style:style style:name="ro17" style:family="table-row">
      <style:table-row-properties style:row-height="1.168cm" fo:break-before="auto" style:use-optimal-row-height="false"/>
    </style:style>
    <style:style style:name="ro18" style:family="table-row">
      <style:table-row-properties style:row-height="2.159cm" fo:break-before="auto" style:use-optimal-row-height="false"/>
    </style:style>
    <style:style style:name="ro19" style:family="table-row">
      <style:table-row-properties style:row-height="2.605cm" fo:break-before="auto" style:use-optimal-row-height="false"/>
    </style:style>
    <style:style style:name="ro20" style:family="table-row">
      <style:table-row-properties style:row-height="0.707cm" fo:break-before="auto" style:use-optimal-row-height="false"/>
    </style:style>
    <style:style style:name="ro21" style:family="table-row">
      <style:table-row-properties style:row-height="0.743cm" fo:break-before="auto" style:use-optimal-row-height="false"/>
    </style:style>
    <style:style style:name="ro22" style:family="table-row">
      <style:table-row-properties style:row-height="1.027cm" fo:break-before="auto" style:use-optimal-row-height="false"/>
    </style:style>
    <style:style style:name="ro23" style:family="table-row">
      <style:table-row-properties style:row-height="0.529cm" fo:break-before="auto" style:use-optimal-row-height="true"/>
    </style:style>
    <style:style style:name="ta1" style:family="table" style:master-page-name="PageStyle_5f_Tableaux_20_réunis">
      <style:table-properties table:display="true" style:writing-mode="lr-tb"/>
    </style:style>
    <style:style style:name="ta2" style:family="table" style:master-page-name="PageStyle_5f_Notes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9" style:family="table-cell" style:parent-style-name="Normal" style:data-style-name="N0">
      <style:table-cell-properties fo:background-color="#f5f7f8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666666" style:text-outline="false" style:text-line-through-style="none" style:text-line-through-type="none" style:font-name="Cambria" fo:font-size="8pt" fo:font-style="italic" fo:text-shadow="none" style:text-underline-style="none" fo:font-weight="bold" style:font-size-asian="8pt" style:font-style-asian="italic" style:font-weight-asian="bold" style:font-size-complex="8pt" style:font-style-complex="italic" style:font-weight-complex="bold">
        <loext:char-complex-color loext:theme-type="dark1" loext:color-type="theme"/>
      </style:text-properties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31" style:family="table-cell" style:parent-style-name="Normal" style:data-style-name="N0">
      <style:table-cell-properties fo:background-color="#1f6d8c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mbri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>
        <loext:char-complex-color loext:theme-type="dark1" loext:color-type="theme"/>
      </style:text-properties>
    </style:style>
    <style:style style:name="ce34" style:family="table-cell" style:parent-style-name="Normal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Normal">
      <style:table-cell-properties fo:background-color="#ffffd7" fo:wrap-option="wrap" style:vertical-align="top"/>
      <style:text-properties fo:font-size="8pt" fo:language="fr" fo:country="FR" style:text-underline-mode="continuous" style:text-overline-mode="continuous" style:text-line-through-mode="continuous" style:font-name-asian="Segoe UI" style:font-size-asian="8pt" style:language-asian="zh" style:country-asian="CN" style:font-size-complex="8pt" style:language-complex="hi" style:country-complex="IN" style:text-emphasize="none" style:font-relief="none" style:text-overline-style="none" style:text-overline-color="font-color"/>
    </style:style>
    <style:style style:name="ce36" style:family="table-cell" style:parent-style-name="Normal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Normal" style:data-style-name="N0">
      <style:table-cell-properties fo:background-color="#d7eef8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Normal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41" style:family="table-cell" style:parent-style-name="Normal">
      <style:table-cell-properties fo:background-color="#ffffd7" style:vertical-align="top"/>
      <style:text-properties fo:font-size="8pt" fo:language="fr" fo:country="FR" style:text-underline-mode="continuous" style:text-overline-mode="continuous" style:text-line-through-mode="continuous" style:font-name-asian="Segoe UI" style:font-size-asian="8pt" style:language-asian="zh" style:country-asian="CN" style:font-size-complex="8pt" style:language-complex="hi" style:country-complex="IN" style:text-emphasize="none" style:font-relief="none" style:text-overline-style="none" style:text-overline-color="font-color"/>
    </style:style>
    <style:style style:name="ce42" style:family="table-cell" style:parent-style-name="Normal" style:data-style-name="N0">
      <style:table-cell-properties fo:background-color="#ffffd7" style:cell-protect="protected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Normal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Normal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Normal" style:data-style-name="N0">
      <style:table-cell-properties fo:background-color="#ffffd7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0">
      <style:table-cell-properties fo:background-color="#ffffd7" style:cell-protect="protected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font-size="8pt" style:font-size-asian="8pt" style:font-size-complex="8pt"/>
    </style:style>
    <style:style style:name="ce52" style:family="table-cell" style:parent-style-name="Normal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Normal" style:data-style-name="N1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Normal" style:data-style-name="N1">
      <style:table-cell-properties fo:background-color="#d7eef8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Normal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>
        <loext:char-complex-color loext:theme-type="dark1" loext:color-type="theme"/>
      </style:text-properties>
    </style:style>
    <style:style style:name="ce60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Default" style:data-style-name="N0">
      <style:table-cell-properties fo:background-color="#ffffd7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font-size="8pt" style:font-size-asian="8pt" style:font-size-complex="8pt"/>
    </style:style>
    <style:style style:name="ce30" style:family="table-cell" style:parent-style-name="Normal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2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Cambria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fo:font-size="10pt" style:font-name-complex="Arial" style:font-size-asian="10pt" style:font-size-complex="10pt"/>
    </style:style>
    <style:style style:name="T4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Arial" fo:font-size="10pt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style-asian="normal" style:font-style-complex="normal" fo:font-weight="bold" style:font-weight-asian="bold" style:font-weight-complex="bold"/>
    </style:style>
    <style:style style:name="T6" style:family="text">
      <style:text-properties style:use-window-font-color="true" style:font-name="Arial" fo:font-size="10pt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tracked-changes>
        <table:cell-content-change table:id="ct1">
          <table:cell-address table:column="0" table:row="0" table:table="0"/>
          <office:change-info>
            <dc:creator>Patrick DE CRUZ</dc:creator>
            <dc:date>2026-03-24T21:57:40.100957700</dc:date>
          </office:change-info>
          <table:previous>
            <table:change-track-table-cell/>
          </table:previous>
        </table:cell-content-change>
        <table:cell-content-change table:id="ct2">
          <table:cell-address table:column="1" table:row="3" table:table="0"/>
          <office:change-info>
            <dc:creator>Patrick DE CRUZ</dc:creator>
            <dc:date>2026-03-24T21:58:36.849710500</dc:date>
          </office:change-info>
          <table:previous>
            <table:change-track-table-cell office:value-type="string">
              <text:p>Amplificateur de puissance</text:p>
            </table:change-track-table-cell>
          </table:previous>
        </table:cell-content-change>
        <table:cell-content-change table:id="ct3">
          <table:cell-address table:column="0" table:row="4" table:table="0"/>
          <office:change-info>
            <dc:creator>Patrick DE CRUZ</dc:creator>
            <dc:date>2026-03-24T22:07:00.329295700</dc:date>
          </office:change-info>
          <table:previous>
            <table:change-track-table-cell office:value-type="string">
              <text:p>Brick2 SDR Hermes 14-bit DUC/DDC Transceiver Ham Amateur Radio 1.8-60Mhz 384kHz Anan 10E</text:p>
            </table:change-track-table-cell>
          </table:previous>
        </table:cell-content-change>
        <table:cell-content-change table:id="ct4">
          <table:cell-address table:column="6" table:row="4" table:table="0"/>
          <office:change-info>
            <dc:creator>Patrick DE CRUZ</dc:creator>
            <dc:date>2026-03-24T22:08:04.175302600</dc:date>
          </office:change-info>
          <table:previous>
            <table:change-track-table-cell office:value-type="float" office:value="499"/>
          </table:previous>
        </table:cell-content-change>
        <table:cell-content-change table:id="ct5">
          <table:cell-address table:column="5" table:row="4" table:table="0"/>
          <office:change-info>
            <dc:creator>Patrick DE CRUZ</dc:creator>
            <dc:date>2026-03-24T22:08:09.696911600</dc:date>
          </office:change-info>
          <table:previous>
            <table:change-track-table-cell office:value-type="string">
              <text:p>https://kitsandparts.eu/en/transceivers/44-brick2-sdr-hermes-14-bit-ducddc-transceiver-ham-amateur-radio-18-60mhz-384khz-anan-10e-4260610689842.html</text:p>
            </table:change-track-table-cell>
          </table:previous>
        </table:cell-content-change>
        <table:cell-content-change table:id="ct6">
          <table:cell-address table:column="1" table:row="4" table:table="0"/>
          <office:change-info>
            <dc:creator>Patrick DE CRUZ</dc:creator>
            <dc:date>2026-03-24T22:09:09.077055300</dc:date>
          </office:change-info>
          <table:previous>
            <table:change-track-table-cell office:value-type="string">
              <text:p>Système radio Hermès évolué</text:p>
            </table:change-track-table-cell>
          </table:previous>
        </table:cell-content-change>
        <table:insertion table:id="ct7" table:type="row" table:position="5" table:table="0">
          <office:change-info>
            <dc:creator>Patrick DE CRUZ</dc:creator>
            <dc:date>2026-03-24T22:18:14.017234700</dc:date>
          </office:change-info>
          <table:dependencies>
            <table:dependency table:id="ct18"/>
            <table:dependency table:id="ct17"/>
            <table:dependency table:id="ct16"/>
            <table:dependency table:id="ct15"/>
            <table:dependency table:id="ct14"/>
            <table:dependency table:id="ct10"/>
            <table:dependency table:id="ct9"/>
            <table:dependency table:id="ct8"/>
          </table:dependencies>
        </table:insertion>
        <table:cell-content-change table:id="ct8">
          <table:cell-address table:column="6" table:row="5" table:table="0"/>
          <office:change-info>
            <dc:creator>Patrick DE CRUZ</dc:creator>
            <dc:date>2026-03-24T22:18:35.122577000</dc:date>
          </office:change-info>
          <table:previous>
            <table:change-track-table-cell/>
          </table:previous>
        </table:cell-content-change>
        <table:cell-content-change table:id="ct9">
          <table:cell-address table:column="3" table:row="5" table:table="0"/>
          <office:change-info>
            <dc:creator>Patrick DE CRUZ</dc:creator>
            <dc:date>2026-03-24T22:18:41.523575900</dc:date>
          </office:change-info>
          <table:previous>
            <table:change-track-table-cell/>
          </table:previous>
        </table:cell-content-change>
        <table:cell-content-change table:id="ct10">
          <table:cell-address table:column="4" table:row="5" table:table="0"/>
          <office:change-info>
            <dc:creator>Patrick DE CRUZ</dc:creator>
            <dc:date>2026-03-24T22:18:53.123025900</dc:date>
          </office:change-info>
          <table:previous>
            <table:change-track-table-cell/>
          </table:previous>
        </table:cell-content-change>
        <table:cell-content-change table:id="ct11">
          <table:cell-address table:column="4" table:row="3" table:table="0"/>
          <office:change-info>
            <dc:creator>Patrick DE CRUZ</dc:creator>
            <dc:date>2026-03-24T22:18:59.803629200</dc:date>
          </office:change-info>
          <table:previous>
            <table:change-track-table-cell office:value-type="float" office:value="2"/>
          </table:previous>
        </table:cell-content-change>
        <table:cell-content-change table:id="ct12">
          <table:cell-address table:column="4" table:row="7" table:table="0"/>
          <office:change-info>
            <dc:creator>Patrick DE CRUZ</dc:creator>
            <dc:date>2026-03-24T22:19:16.945846900</dc:date>
          </office:change-info>
          <table:previous>
            <table:change-track-table-cell office:value-type="float" office:value="3"/>
          </table:previous>
        </table:cell-content-change>
        <table:cell-content-change table:id="ct13">
          <table:cell-address table:column="4" table:row="9" table:table="0"/>
          <office:change-info>
            <dc:creator>Patrick DE CRUZ</dc:creator>
            <dc:date>2026-03-24T22:19:59.017851500</dc:date>
          </office:change-info>
          <table:previous>
            <table:change-track-table-cell office:value-type="float" office:value="5"/>
          </table:previous>
        </table:cell-content-change>
        <table:cell-content-change table:id="ct14">
          <table:cell-address table:column="1" table:row="5" table:table="0"/>
          <office:change-info>
            <dc:creator>Patrick DE CRUZ</dc:creator>
            <dc:date>2026-03-24T22:20:19.913617400</dc:date>
          </office:change-info>
          <table:previous>
            <table:change-track-table-cell office:value-type="string">
              <text:p>Heil PR 781 </text:p>
            </table:change-track-table-cell>
          </table:previous>
        </table:cell-content-change>
        <table:cell-content-change table:id="ct15">
          <table:cell-address table:column="1" table:row="5" table:table="0"/>
          <office:change-info>
            <dc:creator>Patrick DE CRUZ</dc:creator>
            <dc:date>2026-03-24T22:28:26.763489100</dc:date>
          </office:change-info>
          <table:previous table:id="ct14">
            <table:change-track-table-cell office:value-type="string">
              <text:p>Micro Heil PR 781 </text:p>
            </table:change-track-table-cell>
          </table:previous>
        </table:cell-content-change>
        <table:cell-content-change table:id="ct16">
          <table:cell-address table:column="5" table:row="5" table:table="0"/>
          <office:change-info>
            <dc:creator>Patrick DE CRUZ</dc:creator>
            <dc:date>2026-03-24T22:28:28.408380200</dc:date>
          </office:change-info>
          <table:previous>
            <table:change-track-table-cell office:value-type="string">
              <text:p>https://heilhamradio.com/product/pr-781/</text:p>
            </table:change-track-table-cell>
          </table:previous>
        </table:cell-content-change>
        <table:cell-content-change table:id="ct17">
          <table:cell-address table:column="6" table:row="5" table:table="0"/>
          <office:change-info>
            <dc:creator>Patrick DE CRUZ</dc:creator>
            <dc:date>2026-03-24T22:28:29.172344100</dc:date>
          </office:change-info>
          <table:previous table:id="ct8">
            <table:change-track-table-cell office:value-type="float" office:value="229"/>
          </table:previous>
        </table:cell-content-change>
        <table:cell-content-change table:id="ct18">
          <table:cell-address table:column="6" table:row="5" table:table="0"/>
          <office:change-info>
            <dc:creator>Patrick DE CRUZ</dc:creator>
            <dc:date>2026-03-24T22:38:01.370845500</dc:date>
          </office:change-info>
          <table:previous table:id="ct17">
            <table:change-track-table-cell/>
          </table:previous>
        </table:cell-content-change>
        <table:cell-content-change table:id="ct19">
          <table:cell-address table:column="4" table:row="8" table:table="0"/>
          <office:change-info>
            <dc:creator>Patrick DE CRUZ</dc:creator>
            <dc:date>2026-03-24T22:41:35.358823400</dc:date>
          </office:change-info>
          <table:previous>
            <table:change-track-table-cell office:value-type="float" office:value="4"/>
          </table:previous>
        </table:cell-content-change>
        <table:cell-content-change table:id="ct20">
          <table:cell-address table:column="4" table:row="13" table:table="0"/>
          <office:change-info>
            <dc:creator>Patrick DE CRUZ</dc:creator>
            <dc:date>2026-03-24T22:41:40.160175200</dc:date>
          </office:change-info>
          <table:previous>
            <table:change-track-table-cell office:value-type="float" office:value="6"/>
          </table:previous>
        </table:cell-content-change>
        <table:cell-content-change table:id="ct21">
          <table:cell-address table:column="4" table:row="14" table:table="0"/>
          <office:change-info>
            <dc:creator>Patrick DE CRUZ</dc:creator>
            <dc:date>2026-03-24T22:41:50.440555100</dc:date>
          </office:change-info>
          <table:previous>
            <table:change-track-table-cell office:value-type="float" office:value="7"/>
          </table:previous>
        </table:cell-content-change>
        <table:cell-content-change table:id="ct22">
          <table:cell-address table:column="4" table:row="17" table:table="0"/>
          <office:change-info>
            <dc:creator>Patrick DE CRUZ</dc:creator>
            <dc:date>2026-03-24T22:42:07.704506400</dc:date>
          </office:change-info>
          <table:previous>
            <table:change-track-table-cell office:value-type="float" office:value="13"/>
          </table:previous>
        </table:cell-content-change>
        <table:cell-content-change table:id="ct23">
          <table:cell-address table:column="4" table:row="19" table:table="0"/>
          <office:change-info>
            <dc:creator>Patrick DE CRUZ</dc:creator>
            <dc:date>2026-03-24T22:42:31.438001000</dc:date>
          </office:change-info>
          <table:previous>
            <table:change-track-table-cell office:value-type="float" office:value="8"/>
          </table:previous>
        </table:cell-content-change>
        <table:cell-content-change table:id="ct24">
          <table:cell-address table:column="4" table:row="26" table:table="0"/>
          <office:change-info>
            <dc:creator>Patrick DE CRUZ</dc:creator>
            <dc:date>2026-03-24T22:42:35.671259000</dc:date>
          </office:change-info>
          <table:previous>
            <table:change-track-table-cell office:value-type="float" office:value="19"/>
          </table:previous>
        </table:cell-content-change>
        <table:cell-content-change table:id="ct25">
          <table:cell-address table:column="4" table:row="28" table:table="0"/>
          <office:change-info>
            <dc:creator>Patrick DE CRUZ</dc:creator>
            <dc:date>2026-03-24T22:42:58.247750400</dc:date>
          </office:change-info>
          <table:previous>
            <table:change-track-table-cell office:value-type="float" office:value="20"/>
          </table:previous>
        </table:cell-content-change>
        <table:cell-content-change table:id="ct26">
          <table:cell-address table:column="4" table:row="31" table:table="0"/>
          <office:change-info>
            <dc:creator>Patrick DE CRUZ</dc:creator>
            <dc:date>2026-03-24T22:43:05.751409500</dc:date>
          </office:change-info>
          <table:previous>
            <table:change-track-table-cell office:value-type="float" office:value="18"/>
          </table:previous>
        </table:cell-content-change>
        <table:cell-content-change table:id="ct27">
          <table:cell-address table:column="4" table:row="23" table:table="0"/>
          <office:change-info>
            <dc:creator>Patrick DE CRUZ</dc:creator>
            <dc:date>2026-03-24T22:43:27.270294800</dc:date>
          </office:change-info>
          <table:previous>
            <table:change-track-table-cell office:value-type="float" office:value="16"/>
          </table:previous>
        </table:cell-content-change>
        <table:cell-content-change table:id="ct28">
          <table:cell-address table:column="4" table:row="24" table:table="0"/>
          <office:change-info>
            <dc:creator>Patrick DE CRUZ</dc:creator>
            <dc:date>2026-03-24T22:43:34.599454500</dc:date>
          </office:change-info>
          <table:previous>
            <table:change-track-table-cell office:value-type="float" office:value="17"/>
          </table:previous>
        </table:cell-content-change>
        <table:cell-content-change table:id="ct29">
          <table:cell-address table:column="4" table:row="29" table:table="0"/>
          <office:change-info>
            <dc:creator>Patrick DE CRUZ</dc:creator>
            <dc:date>2026-03-24T22:43:44.007790200</dc:date>
          </office:change-info>
          <table:previous>
            <table:change-track-table-cell office:value-type="float" office:value="22"/>
          </table:previous>
        </table:cell-content-change>
        <table:cell-content-change table:id="ct30">
          <table:cell-address table:column="4" table:row="30" table:table="0"/>
          <office:change-info>
            <dc:creator>Patrick DE CRUZ</dc:creator>
            <dc:date>2026-03-24T22:43:50.808261800</dc:date>
          </office:change-info>
          <table:previous>
            <table:change-track-table-cell office:value-type="float" office:value="21"/>
          </table:previous>
        </table:cell-content-change>
        <table:cell-content-change table:id="ct31">
          <table:cell-address table:column="4" table:row="21" table:table="0"/>
          <office:change-info>
            <dc:creator>Patrick DE CRUZ</dc:creator>
            <dc:date>2026-03-24T22:43:59.076228800</dc:date>
          </office:change-info>
          <table:previous>
            <table:change-track-table-cell office:value-type="float" office:value="10"/>
          </table:previous>
        </table:cell-content-change>
        <table:cell-content-change table:id="ct32">
          <table:cell-address table:column="4" table:row="22" table:table="0"/>
          <office:change-info>
            <dc:creator>Patrick DE CRUZ</dc:creator>
            <dc:date>2026-03-24T22:44:14.501823300</dc:date>
          </office:change-info>
          <table:previous>
            <table:change-track-table-cell office:value-type="float" office:value="14"/>
          </table:previous>
        </table:cell-content-change>
        <table:cell-content-change table:id="ct33">
          <table:cell-address table:column="4" table:row="18" table:table="0"/>
          <office:change-info>
            <dc:creator>Patrick DE CRUZ</dc:creator>
            <dc:date>2026-03-24T22:44:26.790500000</dc:date>
          </office:change-info>
          <table:previous>
            <table:change-track-table-cell office:value-type="float" office:value="9"/>
          </table:previous>
        </table:cell-content-change>
        <table:cell-content-change table:id="ct34">
          <table:cell-address table:column="4" table:row="15" table:table="0"/>
          <office:change-info>
            <dc:creator>Patrick DE CRUZ</dc:creator>
            <dc:date>2026-03-24T22:44:29.375651600</dc:date>
          </office:change-info>
          <table:previous>
            <table:change-track-table-cell office:value-type="float" office:value="11"/>
          </table:previous>
        </table:cell-content-change>
        <table:cell-content-change table:id="ct35">
          <table:cell-address table:column="4" table:row="16" table:table="0"/>
          <office:change-info>
            <dc:creator>Patrick DE CRUZ</dc:creator>
            <dc:date>2026-03-24T22:44:40.183689100</dc:date>
          </office:change-info>
          <table:previous>
            <table:change-track-table-cell office:value-type="float" office:value="12"/>
          </table:previous>
        </table:cell-content-change>
        <table:cell-content-change table:id="ct36">
          <table:cell-address table:column="4" table:row="6" table:table="0"/>
          <office:change-info>
            <dc:creator>Patrick DE CRUZ</dc:creator>
            <dc:date>2026-03-24T22:44:53.429828400</dc:date>
          </office:change-info>
          <table:previous>
            <table:change-track-table-cell office:value-type="float" office:value="20"/>
          </table:previous>
        </table:cell-content-change>
        <table:cell-content-change table:id="ct37">
          <table:cell-address table:column="4" table:row="10" table:table="0"/>
          <office:change-info>
            <dc:creator>Patrick DE CRUZ</dc:creator>
            <dc:date>2026-03-24T22:45:01.677309600</dc:date>
          </office:change-info>
          <table:previous>
            <table:change-track-table-cell office:value-type="float" office:value="25"/>
          </table:previous>
        </table:cell-content-change>
        <table:cell-content-change table:id="ct38">
          <table:cell-address table:column="4" table:row="11" table:table="0"/>
          <office:change-info>
            <dc:creator>Patrick DE CRUZ</dc:creator>
            <dc:date>2026-03-24T22:45:03.608355100</dc:date>
          </office:change-info>
          <table:previous>
            <table:change-track-table-cell office:value-type="float" office:value="25"/>
          </table:previous>
        </table:cell-content-change>
        <table:cell-content-change table:id="ct39">
          <table:cell-address table:column="4" table:row="12" table:table="0"/>
          <office:change-info>
            <dc:creator>Patrick DE CRUZ</dc:creator>
            <dc:date>2026-03-24T22:45:06.327198800</dc:date>
          </office:change-info>
          <table:previous>
            <table:change-track-table-cell office:value-type="float" office:value="24"/>
          </table:previous>
        </table:cell-content-change>
        <table:cell-content-change table:id="ct40">
          <table:cell-address table:column="0" table:row="32" table:table="0"/>
          <office:change-info>
            <dc:creator>Patrick DE CRUZ</dc:creator>
            <dc:date>2026-03-24T22:51:07.611568200</dc:date>
          </office:change-info>
          <table:previous>
            <table:change-track-table-cell/>
          </table:previous>
        </table:cell-content-change>
        <table:cell-content-change table:id="ct41">
          <table:cell-address table:column="1" table:row="32" table:table="0"/>
          <office:change-info>
            <dc:creator>Patrick DE CRUZ</dc:creator>
            <dc:date>2026-03-24T22:52:02.580654500</dc:date>
          </office:change-info>
          <table:previous>
            <table:change-track-table-cell/>
          </table:previous>
        </table:cell-content-change>
        <table:cell-content-change table:id="ct42">
          <table:cell-address table:column="3" table:row="32" table:table="0"/>
          <office:change-info>
            <dc:creator>Patrick DE CRUZ</dc:creator>
            <dc:date>2026-03-24T22:52:14.579918700</dc:date>
          </office:change-info>
          <table:previous>
            <table:change-track-table-cell/>
          </table:previous>
        </table:cell-content-change>
        <table:cell-content-change table:id="ct43">
          <table:cell-address table:column="2" table:row="32" table:table="0"/>
          <office:change-info>
            <dc:creator>Patrick DE CRUZ</dc:creator>
            <dc:date>2026-03-24T22:53:05.402999800</dc:date>
          </office:change-info>
          <table:previous>
            <table:change-track-table-cell/>
          </table:previous>
        </table:cell-content-change>
        <table:cell-content-change table:id="ct44">
          <table:cell-address table:column="6" table:row="32" table:table="0"/>
          <office:change-info>
            <dc:creator>Patrick DE CRUZ</dc:creator>
            <dc:date>2026-03-24T22:54:05.203508500</dc:date>
          </office:change-info>
          <table:previous>
            <table:change-track-table-cell/>
          </table:previous>
        </table:cell-content-change>
        <table:cell-content-change table:id="ct45">
          <table:cell-address table:column="4" table:row="32" table:table="0"/>
          <office:change-info>
            <dc:creator>Patrick DE CRUZ</dc:creator>
            <dc:date>2026-03-24T22:54:08.306112800</dc:date>
          </office:change-info>
          <table:previous>
            <table:change-track-table-cell/>
          </table:previous>
        </table:cell-content-change>
        <table:cell-content-change table:id="ct46">
          <table:cell-address table:column="1" table:row="32" table:table="0"/>
          <office:change-info>
            <dc:creator>Patrick DE CRUZ</dc:creator>
            <dc:date>2026-03-26T15:18:30.881886900</dc:date>
          </office:change-info>
          <table:previous table:id="ct41">
            <table:change-track-table-cell office:value-type="string">
              <text:p>Serre expérimentale entièrement domotisée pour l’initiation aux IoT</text:p>
            </table:change-track-table-cell>
          </table:previous>
        </table:cell-content-change>
        <table:cell-content-change table:id="ct47">
          <table:cell-address table:column="4" table:row="8" table:table="0"/>
          <office:change-info>
            <dc:creator>Patrick DE CRUZ</dc:creator>
            <dc:date>2026-03-26T15:19:22.184767100</dc:date>
          </office:change-info>
          <table:previous table:id="ct19">
            <table:change-track-table-cell office:value-type="float" office:value="2"/>
          </table:previous>
        </table:cell-content-change>
        <table:cell-content-change table:id="ct48">
          <table:cell-address table:column="1" table:row="8" table:table="0"/>
          <office:change-info>
            <dc:creator>Patrick DE CRUZ</dc:creator>
            <dc:date>2026-03-26T15:20:23.488288500</dc:date>
          </office:change-info>
          <table:previous>
            <table:change-track-table-cell office:value-type="string">
              <text:p>Interface visuelle - Ecran LCD 11,6'' Tactile</text:p>
            </table:change-track-table-cell>
          </table:previous>
        </table:cell-content-change>
        <table:cell-content-change table:id="ct49">
          <table:cell-address table:column="1" table:row="7" table:table="0"/>
          <office:change-info>
            <dc:creator>Patrick DE CRUZ</dc:creator>
            <dc:date>2026-03-26T15:20:33.162034800</dc:date>
          </office:change-info>
          <table:previous>
            <table:change-track-table-cell office:value-type="string">
              <text:p>Raspberry Pi 5, 16Go+carte mémoire 128 Go, Alimentation USB-C 27 W, boitier avec Ventilateur, 4K Micro-HDMI, Dissipateur de chaleur</text:p>
            </table:change-track-table-cell>
          </table:previous>
        </table:cell-content-change>
        <table:cell-content-change table:id="ct50">
          <table:cell-address table:column="0" table:row="19" table:table="0"/>
          <office:change-info>
            <dc:creator>Patrick DE CRUZ</dc:creator>
            <dc:date>2026-03-26T15:21:43.566688200</dc:date>
          </office:change-info>
          <table:previous>
            <table:change-track-table-cell office:value-type="string">
              <text:p>Laboratoire Numérique - Gestionnaire domotique</text:p>
            </table:change-track-table-cell>
          </table:previous>
        </table:cell-content-change>
        <table:cell-content-change table:id="ct51">
          <table:cell-address table:column="4" table:row="18" table:table="0"/>
          <office:change-info>
            <dc:creator>Patrick DE CRUZ</dc:creator>
            <dc:date>2026-03-26T15:21:58.854967400</dc:date>
          </office:change-info>
          <table:previous table:id="ct33">
            <table:change-track-table-cell office:value-type="float" office:value="6"/>
          </table:previous>
        </table:cell-content-change>
        <table:cell-content-change table:id="ct52">
          <table:cell-address table:column="4" table:row="21" table:table="0"/>
          <office:change-info>
            <dc:creator>Patrick DE CRUZ</dc:creator>
            <dc:date>2026-03-26T15:22:10.646561800</dc:date>
          </office:change-info>
          <table:previous table:id="ct31">
            <table:change-track-table-cell office:value-type="float" office:value="3"/>
          </table:previous>
        </table:cell-content-change>
        <table:cell-content-change table:id="ct53">
          <table:cell-address table:column="4" table:row="14" table:table="0"/>
          <office:change-info>
            <dc:creator>Patrick DE CRUZ</dc:creator>
            <dc:date>2026-03-26T15:22:32.654348800</dc:date>
          </office:change-info>
          <table:previous table:id="ct21">
            <table:change-track-table-cell office:value-type="float" office:value="3"/>
          </table:previous>
        </table:cell-content-change>
        <table:cell-content-change table:id="ct54">
          <table:cell-address table:column="4" table:row="31" table:table="0"/>
          <office:change-info>
            <dc:creator>Patrick DE CRUZ</dc:creator>
            <dc:date>2026-03-26T15:22:39.119792800</dc:date>
          </office:change-info>
          <table:previous table:id="ct26">
            <table:change-track-table-cell office:value-type="float" office:value="4"/>
          </table:previous>
        </table:cell-content-change>
        <table:cell-content-change table:id="ct55">
          <table:cell-address table:column="4" table:row="26" table:table="0"/>
          <office:change-info>
            <dc:creator>Patrick DE CRUZ</dc:creator>
            <dc:date>2026-03-26T15:22:48.150453900</dc:date>
          </office:change-info>
          <table:previous table:id="ct24">
            <table:change-track-table-cell office:value-type="float" office:value="4"/>
          </table:previous>
        </table:cell-content-change>
        <table:cell-content-change table:id="ct56">
          <table:cell-address table:column="4" table:row="28" table:table="0"/>
          <office:change-info>
            <dc:creator>Patrick DE CRUZ</dc:creator>
            <dc:date>2026-03-26T15:23:02.757968700</dc:date>
          </office:change-info>
          <table:previous table:id="ct25">
            <table:change-track-table-cell office:value-type="float" office:value="4"/>
          </table:previous>
        </table:cell-content-change>
        <table:cell-content-change table:id="ct57">
          <table:cell-address table:column="1" table:row="23" table:table="0"/>
          <office:change-info>
            <dc:creator>Patrick DE CRUZ</dc:creator>
            <dc:date>2026-03-26T15:23:46.534155800</dc:date>
          </office:change-info>
          <table:previous>
            <table:change-track-table-cell office:value-type="string">
              <text:p>Modules LORA</text:p>
            </table:change-track-table-cell>
          </table:previous>
        </table:cell-content-change>
        <table:cell-content-change table:id="ct58">
          <table:cell-address table:column="1" table:row="24" table:table="0"/>
          <office:change-info>
            <dc:creator>Patrick DE CRUZ</dc:creator>
            <dc:date>2026-03-26T15:24:11.702365700</dc:date>
          </office:change-info>
          <table:previous>
            <table:change-track-table-cell office:value-type="string">
              <text:p>Modules LORA</text:p>
            </table:change-track-table-cell>
          </table:previous>
        </table:cell-content-change>
        <table:cell-content-change table:id="ct59">
          <table:cell-address table:column="0" table:row="23" table:table="0"/>
          <office:change-info>
            <dc:creator>Patrick DE CRUZ</dc:creator>
            <dc:date>2026-03-26T15:24:17.324953700</dc:date>
          </office:change-info>
          <table:previous>
            <table:change-track-table-cell office:value-type="string">
              <text:p>Projet radioamateur et protection civile départementale pour la couverture de territoire en cas de black-out des communications nationales pour reformer un réseau type messagerie SMS sans intervention GSM ou internet</text:p>
            </table:change-track-table-cell>
          </table:previous>
        </table:cell-content-change>
        <table:cell-content-change table:id="ct60">
          <table:cell-address table:column="0" table:row="24" table:table="0"/>
          <office:change-info>
            <dc:creator>Patrick DE CRUZ</dc:creator>
            <dc:date>2026-03-26T15:24:34.333664600</dc:date>
          </office:change-info>
          <table:previous>
            <table:change-track-table-cell office:value-type="string">
              <text:p>Projet radioamateur et protection civile départementale pour la couverture de territoire en cas de black-out des communications nationales pour reformer un réseau type messagerie SMS sans intervention GSM ou internet</text:p>
            </table:change-track-table-cell>
          </table:previous>
        </table:cell-content-change>
        <table:cell-content-change table:id="ct61">
          <table:cell-address table:column="0" table:row="23" table:table="0"/>
          <office:change-info>
            <dc:creator>Patrick DE CRUZ</dc:creator>
            <dc:date>2026-03-26T15:24:39.700961400</dc:date>
          </office:change-info>
          <table:previous table:id="ct59">
            <table:change-track-table-cell office:value-type="string">
              <text:p>Projet radioamateur et protection civile départementale </text:p>
            </table:change-track-table-cell>
          </table:previous>
        </table:cell-content-change>
        <table:insertion table:id="ct62" table:type="row" table:position="25" table:table="0">
          <office:change-info>
            <dc:creator>Patrick DE CRUZ</dc:creator>
            <dc:date>2026-03-26T15:28:09.595954700</dc:date>
          </office:change-info>
          <table:dependencies>
            <table:dependency table:id="ct66"/>
            <table:dependency table:id="ct65"/>
            <table:dependency table:id="ct64"/>
            <table:dependency table:id="ct63"/>
          </table:dependencies>
        </table:insertion>
        <table:cell-content-change table:id="ct63">
          <table:cell-address table:column="3" table:row="25" table:table="0"/>
          <office:change-info>
            <dc:creator>Patrick DE CRUZ</dc:creator>
            <dc:date>2026-03-26T15:28:32.034675300</dc:date>
          </office:change-info>
          <table:previous>
            <table:change-track-table-cell/>
          </table:previous>
        </table:cell-content-change>
        <table:cell-content-change table:id="ct64">
          <table:cell-address table:column="4" table:row="25" table:table="0"/>
          <office:change-info>
            <dc:creator>Patrick DE CRUZ</dc:creator>
            <dc:date>2026-03-26T15:28:35.010873500</dc:date>
          </office:change-info>
          <table:previous>
            <table:change-track-table-cell/>
          </table:previous>
        </table:cell-content-change>
        <table:cell-content-change table:id="ct65">
          <table:cell-address table:column="6" table:row="25" table:table="0"/>
          <office:change-info>
            <dc:creator>Patrick DE CRUZ</dc:creator>
            <dc:date>2026-03-26T15:29:36.111516000</dc:date>
          </office:change-info>
          <table:previous>
            <table:change-track-table-cell/>
          </table:previous>
        </table:cell-content-change>
        <table:cell-content-change table:id="ct66">
          <table:cell-address table:column="7" table:row="25" table:table="0"/>
          <office:change-info>
            <dc:creator>Patrick DE CRUZ</dc:creator>
            <dc:date>2026-03-26T15:29:48.004510600</dc:date>
          </office:change-info>
          <table:previous>
            <table:change-track-table-cell/>
          </table:previous>
        </table:cell-content-change>
        <table:cell-content-change table:id="ct67">
          <table:cell-address table:column="7" table:row="24" table:table="0"/>
          <office:change-info>
            <dc:creator>Patrick DE CRUZ</dc:creator>
            <dc:date>2026-03-26T15:30:08.481385100</dc:date>
          </office:change-info>
          <table:previous>
            <table:change-track-table-cell/>
          </table:previous>
        </table:cell-content-change>
        <table:cell-content-change table:id="ct68">
          <table:cell-address table:column="4" table:row="20" table:table="0"/>
          <office:change-info>
            <dc:creator>Patrick DE CRUZ</dc:creator>
            <dc:date>2026-03-26T15:31:37.697995100</dc:date>
          </office:change-info>
          <table:previous>
            <table:change-track-table-cell/>
          </table:previous>
        </table:cell-content-change>
        <table:deletion table:id="ct69" table:type="row" table:position="0" table:table="0">
          <office:change-info>
            <dc:creator>Auteur inconnu</dc:creator>
            <dc:date>2026-06-24T13:54:31.543939259</dc:date>
          </office:change-info>
          <table:deletions>
            <table:cell-content-deletion>
              <table:cell-address table:column="0" table:row="0" table:table="0"/>
              <table:change-track-table-cell office:value-type="string">
                <text:p>Annexe 2 - Les caractéristiques techniques du matériel mis à disposition</text:p>
              </table:change-track-table-cell>
            </table:cell-content-deletion>
          </table:deletions>
        </table:deletion>
        <table:deletion table:id="ct70" table:type="row" table:position="3" table:table="0" table:multi-deletion-spanned="3">
          <office:change-info>
            <dc:creator>Auteur inconnu</dc:creator>
            <dc:date>2026-06-24T13:54:45.884591823</dc:date>
          </office:change-info>
          <table:deletions>
            <table:cell-content-deletion>
              <table:cell-address table:column="0" table:row="3" table:table="0"/>
              <table:change-track-table-cell office:value-type="string">
                <text:p>Station numérique avec un matériel open source Hermès</text:p>
              </table:change-track-table-cell>
            </table:cell-content-deletion>
            <table:cell-content-deletion>
              <table:cell-address table:column="1" table:row="3" table:table="0"/>
              <table:change-track-table-cell office:value-type="string">
                <text:p>Système radio Hermès - Platine principale Hermès Lite2</text:p>
              </table:change-track-table-cell>
            </table:cell-content-deletion>
            <table:cell-content-deletion>
              <table:cell-address table:column="3" table:row="3" table:table="0"/>
              <table:change-track-table-cell office:value-type="float" office:value="1"/>
            </table:cell-content-deletion>
            <table:cell-content-deletion>
              <table:cell-address table:column="4" table:row="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1" table:type="row" table:position="3" table:table="0">
          <office:change-info>
            <dc:creator>Auteur inconnu</dc:creator>
            <dc:date>2026-06-24T13:54:45.885473348</dc:date>
          </office:change-info>
          <table:deletions>
            <table:change-deletion table:id="ct70"/>
            <table:cell-content-deletion>
              <table:cell-address table:column="0" table:row="3" table:table="0"/>
              <table:change-track-table-cell office:value-type="string">
                <text:p>Station numérique avec un matériel open source Hermès</text:p>
              </table:change-track-table-cell>
            </table:cell-content-deletion>
            <table:cell-content-deletion>
              <table:cell-address table:column="1" table:row="3" table:table="0"/>
              <table:change-track-table-cell office:value-type="string">
                <text:p>Système radio Hermès - Platine Hermès Lite2 N2ADR</text:p>
              </table:change-track-table-cell>
            </table:cell-content-deletion>
            <table:cell-content-deletion>
              <table:cell-address table:column="3" table:row="3" table:table="0"/>
              <table:change-track-table-cell office:value-type="float" office:value="1"/>
            </table:cell-content-deletion>
            <table:cell-content-deletion>
              <table:cell-address table:column="4" table:row="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2" table:type="row" table:position="3" table:table="0">
          <office:change-info>
            <dc:creator>Auteur inconnu</dc:creator>
            <dc:date>2026-06-24T13:54:45.886340694</dc:date>
          </office:change-info>
          <table:deletions>
            <table:change-deletion table:id="ct71"/>
            <table:cell-content-deletion>
              <table:cell-address table:column="0" table:row="3" table:table="0"/>
              <table:change-track-table-cell office:value-type="string">
                <text:p>Station numérique avec un matériel open source Hermès</text:p>
              </table:change-track-table-cell>
            </table:cell-content-deletion>
            <table:cell-content-deletion>
              <table:cell-address table:column="1" table:row="3" table:table="0"/>
              <table:change-track-table-cell office:value-type="string">
                <text:p>Système radio Hermès - Platine Hermès Lite 2 IO Board</text:p>
              </table:change-track-table-cell>
            </table:cell-content-deletion>
            <table:cell-content-deletion>
              <table:cell-address table:column="3" table:row="3" table:table="0"/>
              <table:change-track-table-cell office:value-type="float" office:value="1"/>
            </table:cell-content-deletion>
            <table:cell-content-deletion>
              <table:cell-address table:column="4" table:row="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3" table:type="row" table:position="10" table:table="0" table:multi-deletion-spanned="2">
          <office:change-info>
            <dc:creator>Auteur inconnu</dc:creator>
            <dc:date>2026-06-24T13:55:05.518996968</dc:date>
          </office:change-info>
          <table:deletions>
            <table:cell-content-deletion>
              <table:cell-address table:column="0" table:row="10" table:table="0"/>
              <table:change-track-table-cell office:value-type="string">
                <text:p>Station numérique avec un matériel open source Hermès</text:p>
              </table:change-track-table-cell>
            </table:cell-content-deletion>
            <table:cell-content-deletion>
              <table:cell-address table:column="1" table:row="10" table:table="0"/>
              <table:change-track-table-cell office:value-type="string">
                <text:p>Accessoires</text:p>
              </table:change-track-table-cell>
            </table:cell-content-deletion>
            <table:cell-content-deletion>
              <table:cell-address table:column="2" table:row="10" table:table="0"/>
              <table:change-track-table-cell office:value-type="string">
                <text:p>Câbles / Alimentation</text:p>
                <text:p>Micro et sortie audio</text:p>
              </table:change-track-table-cell>
            </table:cell-content-deletion>
            <table:cell-content-deletion>
              <table:cell-address table:column="3" table:row="10" table:table="0"/>
              <table:change-track-table-cell office:value-type="float" office:value="1"/>
            </table:cell-content-deletion>
            <table:cell-content-deletion>
              <table:cell-address table:column="4" table:row="10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4" table:type="row" table:position="10" table:table="0">
          <office:change-info>
            <dc:creator>Auteur inconnu</dc:creator>
            <dc:date>2026-06-24T13:55:05.519952527</dc:date>
          </office:change-info>
          <table:deletions>
            <table:change-deletion table:id="ct73"/>
            <table:cell-content-deletion>
              <table:cell-address table:column="0" table:row="10" table:table="0"/>
              <table:change-track-table-cell office:value-type="string">
                <text:p>Laboratoire Numérique - Gestionnaire domotique</text:p>
              </table:change-track-table-cell>
            </table:cell-content-deletion>
            <table:cell-content-deletion>
              <table:cell-address table:column="1" table:row="10" table:table="0"/>
              <table:change-track-table-cell office:value-type="string">
                <text:p>Clé ZIGBEE</text:p>
              </table:change-track-table-cell>
            </table:cell-content-deletion>
            <table:cell-content-deletion>
              <table:cell-address table:column="3" table:row="10" table:table="0"/>
              <table:change-track-table-cell office:value-type="float" office:value="10"/>
            </table:cell-content-deletion>
            <table:cell-content-deletion>
              <table:cell-address table:column="4" table:row="10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5" table:type="row" table:position="13" table:table="0" table:multi-deletion-spanned="7">
          <office:change-info>
            <dc:creator>Auteur inconnu</dc:creator>
            <dc:date>2026-06-24T13:55:16.968093489</dc:date>
          </office:change-info>
          <table:deletions>
            <table:cell-content-deletion>
              <table:cell-address table:column="0" table:row="13" table:table="0"/>
              <table:change-track-table-cell office:value-type="string">
                <text:p>Laboratoire Numérique - Station météo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Pack composants Study pour Arduino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  <table:cell-content-deletion>
              <table:cell-address table:column="4" table:row="1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6" table:type="row" table:position="13" table:table="0">
          <office:change-info>
            <dc:creator>Auteur inconnu</dc:creator>
            <dc:date>2026-06-24T13:55:16.968980681</dc:date>
          </office:change-info>
          <table:deletions>
            <table:change-deletion table:id="ct75"/>
            <table:cell-content-deletion>
              <table:cell-address table:column="0" table:row="13" table:table="0"/>
              <table:change-track-table-cell office:value-type="string">
                <text:p>Laboratoire Numérique - Station météo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Pack anémomètre / pluviomètre / girouette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  <table:cell-content-deletion>
              <table:cell-address table:column="4" table:row="1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77" table:type="row" table:position="13" table:table="0">
          <office:change-info>
            <dc:creator>Auteur inconnu</dc:creator>
            <dc:date>2026-06-24T13:55:16.969846986</dc:date>
          </office:change-info>
          <table:deletions>
            <table:change-deletion table:id="ct76"/>
            <table:cell-content-deletion>
              <table:cell-address table:column="0" table:row="13" table:table="0"/>
              <table:change-track-table-cell office:value-type="string">
                <text:p>Laboratoire Numérique - Flipper 0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ESP32 S3 WROOM-1 NR16R8</text:p>
              </table:change-track-table-cell>
            </table:cell-content-deletion>
            <table:cell-content-deletion>
              <table:cell-address table:column="2" table:row="13" table:table="0"/>
              <table:change-track-table-cell office:value-type="string">
                <text:p>Carte électronique de Wifi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</table:deletions>
        </table:deletion>
        <table:deletion table:id="ct78" table:type="row" table:position="13" table:table="0">
          <office:change-info>
            <dc:creator>Auteur inconnu</dc:creator>
            <dc:date>2026-06-24T13:55:16.970702850</dc:date>
          </office:change-info>
          <table:deletions>
            <table:change-deletion table:id="ct77"/>
            <table:cell-content-deletion>
              <table:cell-address table:column="0" table:row="13" table:table="0"/>
              <table:change-track-table-cell office:value-type="string">
                <text:p>Laboratoire Numérique - Flipper 0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Ecran SPI ST7789</text:p>
              </table:change-track-table-cell>
            </table:cell-content-deletion>
            <table:cell-content-deletion>
              <table:cell-address table:column="2" table:row="13" table:table="0"/>
              <table:change-track-table-cell office:value-type="string">
                <text:p>Petit écran avec 1,3" diagonale.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</table:deletions>
        </table:deletion>
        <table:deletion table:id="ct79" table:type="row" table:position="13" table:table="0">
          <office:change-info>
            <dc:creator>Auteur inconnu</dc:creator>
            <dc:date>2026-06-24T13:55:16.971540707</dc:date>
          </office:change-info>
          <table:deletions>
            <table:change-deletion table:id="ct78"/>
            <table:cell-content-deletion>
              <table:cell-address table:column="0" table:row="13" table:table="0"/>
              <table:change-track-table-cell office:value-type="string">
                <text:p>Laboratoire Numérique - Flipper 0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Antenne CC1101 et NRF24</text:p>
              </table:change-track-table-cell>
            </table:cell-content-deletion>
            <table:cell-content-deletion>
              <table:cell-address table:column="2" table:row="13" table:table="0"/>
              <table:change-track-table-cell office:value-type="string">
                <text:p>Antenne CC1101 pour Flipper Zero, cela permet d'augmenter vos portés de signaux Sub-Ghz et module NRF24 (le bluetooth notamment), vous pourrez utiliser et tester de nombreuses applications disponibles dans le Flipper Zero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  <table:cell-content-deletion>
              <table:cell-address table:column="4" table:row="1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80" table:type="row" table:position="13" table:table="0">
          <office:change-info>
            <dc:creator>Auteur inconnu</dc:creator>
            <dc:date>2026-06-24T13:55:16.972385046</dc:date>
          </office:change-info>
          <table:deletions>
            <table:change-deletion table:id="ct79"/>
            <table:cell-content-deletion>
              <table:cell-address table:column="0" table:row="13" table:table="0"/>
              <table:change-track-table-cell office:value-type="string">
                <text:p>Laboratoire Numérique - Flipper 0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Module sans fil CC1101 433MHz avec antenne SMA</text:p>
              </table:change-track-table-cell>
            </table:cell-content-deletion>
            <table:cell-content-deletion>
              <table:cell-address table:column="2" table:row="13" table:table="0"/>
              <table:change-track-table-cell office:value-type="string">
                <text:p>Module 433MHz bi-directionnel intégrant le circuit CC1101 et une connectique SMA pour applications IoT et domotique sans fil.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  <table:cell-content-deletion>
              <table:cell-address table:column="4" table:row="1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  <table:deletion table:id="ct81" table:type="row" table:position="13" table:table="0">
          <office:change-info>
            <dc:creator>Auteur inconnu</dc:creator>
            <dc:date>2026-06-24T13:55:16.973222218</dc:date>
          </office:change-info>
          <table:deletions>
            <table:change-deletion table:id="ct80"/>
            <table:cell-content-deletion>
              <table:cell-address table:column="0" table:row="13" table:table="0"/>
              <table:change-track-table-cell office:value-type="string">
                <text:p>Laboratoire Numérique - Flipper 0</text:p>
              </table:change-track-table-cell>
            </table:cell-content-deletion>
            <table:cell-content-deletion>
              <table:cell-address table:column="1" table:row="13" table:table="0"/>
              <table:change-track-table-cell office:value-type="string">
                <text:p>Module radio nRF24L01 + PA + LNA + Antenne 2.4GHz</text:p>
              </table:change-track-table-cell>
            </table:cell-content-deletion>
            <table:cell-content-deletion>
              <table:cell-address table:column="2" table:row="13" table:table="0"/>
              <table:change-track-table-cell office:value-type="string">
                <text:p>Module radio nRF24L01 avec PA, LNA et antenne, offrant une communication sans fil 2.4GHz de longue portée et haute performance.</text:p>
              </table:change-track-table-cell>
            </table:cell-content-deletion>
            <table:cell-content-deletion>
              <table:cell-address table:column="3" table:row="13" table:table="0"/>
              <table:change-track-table-cell office:value-type="float" office:value="10"/>
            </table:cell-content-deletion>
            <table:cell-content-deletion>
              <table:cell-address table:column="4" table:row="13" table:table="0"/>
              <table:change-track-table-cell office:value-type="string">
                <text:p>annulé</text:p>
              </table:change-track-table-cell>
            </table:cell-content-deletion>
          </table:deletions>
        </table:deletion>
      </table:tracked-changes>
      <table:calculation-settings table:case-sensitive="false" table:automatic-find-labels="false" table:use-regular-expressions="false" table:use-wildcards="true"/>
      <table:table table:name="Tableaux réunis" table:style-name="ta1">
        <office:forms form:automatic-focus="false" form:apply-design-mode="false"/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50"/>
        <table:table-column table:style-name="co5" table:default-cell-style-name="ce50"/>
        <table:table-column table:style-name="co6" table:default-cell-style-name="ce25"/>
        <table:table-column table:style-name="co5" table:default-cell-style-name="ce25"/>
        <table:table-column table:style-name="co7" table:default-cell-style-name="ce68"/>
        <table:table-column table:style-name="co8" table:number-columns-repeated="16376" table:default-cell-style-name="ce25"/>
        <table:table-row table:style-name="ro1">
          <table:table-cell table:style-name="ce9" office:value-type="string" calcext:value-type="string">
            <text:p>cellules en jaune : matériel ajouté ou modifié</text:p>
          </table:table-cell>
          <table:table-cell table:number-columns-repeated="5"/>
          <table:table-cell table:style-name="ce39" office:value-type="string" calcext:value-type="string">
            <text:p><text:span text:style-name="T4">total</text:span><text:span text:style-name="T5"> des coûts totaux</text:span><text:span text:style-name="T6"> de chaque rubrique</text:span></text:p>
          </table:table-cell>
          <table:table-cell table:number-columns-repeated="16377"/>
        </table:table-row>
        <table:table-row table:style-name="ro2">
          <table:table-cell table:number-columns-repeated="6"/>
          <table:table-cell table:style-name="ce64" table:formula="of:=SUM([.G4:.G42])" office:value-type="float" office:value="16754.65" calcext:value-type="float">
            <text:p>16754,65</text:p>
          </table:table-cell>
          <table:table-cell table:number-columns-repeated="16377"/>
        </table:table-row>
        <table:table-row table:style-name="ro3">
          <table:table-cell table:style-name="ce31" office:value-type="string" calcext:value-type="string">
            <text:p>Projet</text:p>
          </table:table-cell>
          <table:table-cell table:style-name="ce31" office:value-type="string" calcext:value-type="string">
            <text:p>Item</text:p>
          </table:table-cell>
          <table:table-cell table:style-name="ce31" office:value-type="string" calcext:value-type="string">
            <text:p>Description</text:p>
          </table:table-cell>
          <table:table-cell table:style-name="ce31" office:value-type="string" calcext:value-type="string">
            <text:p>Volume</text:p>
          </table:table-cell>
          <table:table-cell table:style-name="ce59" office:value-type="string" calcext:value-type="string">
            <text:p>Priorité</text:p>
          </table:table-cell>
          <table:table-cell table:style-name="ce60" office:value-type="string" calcext:value-type="string">
            <text:p>Où trouver le matériel</text:p>
          </table:table-cell>
          <table:table-cell table:style-name="ce60" office:value-type="string" calcext:value-type="string">
            <text:p>Coût</text:p>
          </table:table-cell>
          <table:table-cell table:style-name="ce60" office:value-type="string" calcext:value-type="string">
            <text:p>observations</text:p>
          </table:table-cell>
          <table:table-cell table:number-columns-repeated="16376"/>
        </table:table-row>
        <table:table-row table:style-name="ro4">
          <table:table-cell table:style-name="ce34" office:value-type="string" calcext:value-type="string">
            <text:p>Station numérique avec un matériel open source Hermès</text:p>
          </table:table-cell>
          <table:table-cell table:style-name="ce34" office:value-type="string" calcext:value-type="string">
            <text:p>Amplificateur de puissance et tuner avec boîte d’accord automatique</text:p>
          </table:table-cell>
          <table:table-cell table:style-name="ce34" office:value-type="string" calcext:value-type="string">
            <text:p>100W XIEGU XPA125</text:p>
          </table:table-cell>
          <table:table-cell table:style-name="ce52" office:value-type="float" office:value="1" calcext:value-type="float">
            <text:p>1</text:p>
          </table:table-cell>
          <table:table-cell table:style-name="ce57" office:value-type="float" office:value="1" calcext:value-type="float">
            <text:p>1</text:p>
          </table:table-cell>
          <table:table-cell office:value-type="string" calcext:value-type="string">
            <text:p>https://www.passion-radio.fr/accessoires-hf/xpa125-545.html</text:p>
          </table:table-cell>
          <table:table-cell office:value-type="float" office:value="695" calcext:value-type="float">
            <text:p>695</text:p>
          </table:table-cell>
          <table:table-cell table:number-columns-repeated="16377"/>
        </table:table-row>
        <table:table-row table:style-name="ro5">
          <table:table-cell table:style-name="ce35" office:value-type="string" calcext:value-type="string">
            <text:p>Brick2 SDR Hermes 16-bit DUC/DDC HF Transceiver Ham Amateur Radio 1.8-60Mhz 384kHz Anan 10</text:p>
          </table:table-cell>
          <table:table-cell table:style-name="ce36" office:value-type="string" calcext:value-type="string">
            <text:p>Système radio Hermès plus évolué que la 1ère version présentée pour la convention</text:p>
          </table:table-cell>
          <table:table-cell table:style-name="ce47"/>
          <table:table-cell table:style-name="ce53" office:value-type="float" office:value="1" calcext:value-type="float">
            <text:p>1</text:p>
          </table:table-cell>
          <table:table-cell table:style-name="ce54" office:value-type="float" office:value="1" calcext:value-type="float">
            <text:p>1</text:p>
          </table:table-cell>
          <table:table-cell table:style-name="ce39" office:value-type="string" calcext:value-type="string">
            <text:p>https://kitsandparts.eu/en/transceivers/55-brick2-sdr-hermes-16-bit-ducddc-hf-transceiver-ham-amateur-radio-18-60mhz-384khz-anan-10-4260610689774.html</text:p>
          </table:table-cell>
          <table:table-cell table:style-name="ce39" office:value-type="float" office:value="799" calcext:value-type="float">
            <text:p>799</text:p>
          </table:table-cell>
          <table:table-cell table:style-name="ce69" office:value-type="string" calcext:value-type="string">
            <text:p>le projet a évolué vers un matériel plus performant mais pas plus cher compte tenu de l’intégration de certains module dans le nouveau projet</text:p>
          </table:table-cell>
          <table:table-cell table:number-columns-repeated="16376"/>
        </table:table-row>
        <table:table-row table:style-name="ro6">
          <table:table-cell table:style-name="ce36" office:value-type="string" calcext:value-type="string">
            <text:p>Station numérique avec un matériel open source Hermès</text:p>
          </table:table-cell>
          <table:table-cell table:style-name="ce41" office:value-type="string" calcext:value-type="string">
            <text:p>Yaesu M-90D microphone de table </text:p>
          </table:table-cell>
          <table:table-cell table:style-name="ce47"/>
          <table:table-cell table:style-name="ce53" office:value-type="float" office:value="1" calcext:value-type="float">
            <text:p>1</text:p>
          </table:table-cell>
          <table:table-cell table:style-name="ce54" office:value-type="float" office:value="1" calcext:value-type="float">
            <text:p>1</text:p>
          </table:table-cell>
          <table:table-cell table:style-name="ce39" office:value-type="string" calcext:value-type="string">
            <text:p>https://www.amazon.fr/YAESU-M-90D-Microphone-table-100073/dp/B09FYFWFQ8?__mk_fr_FR=%C3%85M%C3%85%C5%BD%C3%95%C3%91&amp;crid=2NLU7P2YBPPEQ&amp;dib=eyJ2IjoiMSJ9.HSZF56-hNvhxCmo-eoWJnl-K4Pu7SjCVxjNJ0txzkBvDmU8EX5b8p_BNtPUKHUiQDkSt0wn6t3YI_EJpxfubgsKCF1W89_1Eeqctg-6iaJ6Rtee6-njFzFiAjT5h9C991TgklXES0Epk3u8IzGEghNqTlprE1asC0T_HwjwvunVz0OSmEY7a2dfJ-LnuGXIDfMqyhNF9A4hXZpBW8vaLWSHTCV0KrKmr2owO1qMGs5Y03lg3X3lTwS_aUk5bFlZz1TWU-vh8hFHE1M1MnBKpF73-55Mg61OBID1UM2IOVdI.l7MhuvcATqtHPNGW8PLFg-nM0Cv7fr-EizBy1a5eL4s&amp;dib_tag=se&amp;keywords=un+micro+%C3%A0+main+type+Yaesu+M90D&amp;qid=1774391830&amp;sprefix=un+micro+%C3%A0+main+type+yaesu+m90d%2Caps%2C245&amp;sr=8-2&amp;ufe=app_do%3Aamzn1.fos.49fccda8-a887-4188-817b-b9a64bb30e43</text:p>
          </table:table-cell>
          <table:table-cell table:style-name="ce39" office:value-type="float" office:value="199" calcext:value-type="float">
            <text:p>199</text:p>
          </table:table-cell>
          <table:table-cell table:style-name="ce69"/>
          <table:table-cell table:number-columns-repeated="16376"/>
        </table:table-row>
        <table:table-row table:style-name="ro7">
          <table:table-cell table:style-name="ce33" office:value-type="string" calcext:value-type="string">
            <text:p>Laboratoire Numérique - Gestionnaire domotique</text:p>
          </table:table-cell>
          <table:table-cell table:style-name="ce33" office:value-type="string" calcext:value-type="string">
            <text:p>Raspberry 4 4GO (avec radiateur, ventilateur, alimentation, boitier et carte SD)</text:p>
          </table:table-cell>
          <table:table-cell table:style-name="ce33"/>
          <table:table-cell table:style-name="ce51" office:value-type="float" office:value="10" calcext:value-type="float">
            <text:p>10</text:p>
          </table:table-cell>
          <table:table-cell table:style-name="ce57" office:value-type="float" office:value="8" calcext:value-type="float">
            <text:p>8</text:p>
          </table:table-cell>
          <table:table-cell office:value-type="string" calcext:value-type="string">
            <text:p>https://www.amazon.fr/Raspberry-Starter-Alimentation-dissipateur-Thermique/dp/B0D1N3V2FF?crid=35P4X1U53NO4N&amp;dib=eyJ2IjoiMSJ9.aMKfjm0gFYM0OdK7cjkPFdpZXpn_7t5N2T8bwzzT70w5xt6HlTA4LxUA6WCr43e5Ifx_7Os3v7IxQJrs7sa3AJSUmUCw61qng8JQrz9ZUaKTSKOl9be0SLCuFuqHdxEBb32I7dqtCOmKRn1v6h2QZz7VggYW9vitsrShvL0Sr09wqkPWxX3Xp8RrL6nbWMx-fBp2-BtFwq3RjoxgH3zEDA3krQPm_ESckpxRvQbvlAoUrukMt_PpJc1AwntPPZaTU1j7Ixenj6sDpey1P-_ZjY7VPB11T5h1yZNtO8O0nu4.SgUi31sL6g5IjY95A9y8wM-rsvDYnRHHFdRGK16XZlQ&amp;dib_tag=se&amp;keywords=kit%2Braspberry%2Bpi4&amp;qid=1774368052&amp;sprefix=pi4%2Braspberry%2Caps%2C219&amp;sr=8-5&amp;ufe=app_do%3Aamzn1.fos.49fccda8-a887-4188-817b-b9a64bb30e43&amp;th=1</text:p>
          </table:table-cell>
          <table:table-cell table:formula="of:=129.99*[.D7]" office:value-type="float" office:value="1299.9" calcext:value-type="float">
            <text:p>1299,9</text:p>
          </table:table-cell>
          <table:table-cell office:value-type="string" calcext:value-type="string">
            <text:p>10*129,99</text:p>
          </table:table-cell>
          <table:table-cell table:number-columns-repeated="16376"/>
        </table:table-row>
        <table:table-row table:style-name="ro8">
          <table:table-cell table:style-name="ce34" office:value-type="string" calcext:value-type="string">
            <text:p>Station numérique avec un matériel open source Hermès et Développement des IoT (Internet of Things) ou objets connectés</text:p>
          </table:table-cell>
          <table:table-cell table:style-name="ce34" office:value-type="string" calcext:value-type="string">
            <text:p>Raspberry Pi 5, 16Go+carte mémoire 128 Go, Alimentation USB-C 27 W, boitier avec Ventilateur, 4K Micro-HDMI, Dissipateur de chaleur pour permettre les déplacements en milieu scolaire et exécuter des démonstrations de transmissions radioamateur</text:p>
          </table:table-cell>
          <table:table-cell table:style-name="ce34"/>
          <table:table-cell table:style-name="ce53" office:value-type="float" office:value="3" calcext:value-type="float">
            <text:p>3</text:p>
          </table:table-cell>
          <table:table-cell table:style-name="ce57" office:value-type="float" office:value="1" calcext:value-type="float">
            <text:p>1</text:p>
          </table:table-cell>
          <table:table-cell office:value-type="string" calcext:value-type="string">
            <text:p>https://www.amazon.fr/Raspberry-PCIe-M-2-NVMe-dalimentation/dp/B0GKQQ9WGY/524-7538902-3421656?pd_rd_w=nwQ0p&amp;content-id=amzn1.sym.668bea5b-b669-40d3-a6e4-3ade7d3ddf80&amp;pf_rd_p=668bea5b-b669-40d3-a6e4-3ade7d3ddf80&amp;pf_rd_r=F1RG2BNQXNN43A6F7SYJ&amp;pd_rd_wg=ETEu6&amp;pd_rd_r=db3dca64-1c3f-443c-a294-028ecf69cdda&amp;pd_rd_i=B0GKQQ9WGY&amp;th=1</text:p>
          </table:table-cell>
          <table:table-cell table:formula="of:=329*[.D8]" office:value-type="float" office:value="987" calcext:value-type="float">
            <text:p>987</text:p>
          </table:table-cell>
          <table:table-cell office:value-type="string" calcext:value-type="string">
            <text:p>2*329</text:p>
          </table:table-cell>
          <table:table-cell table:number-columns-repeated="16376"/>
        </table:table-row>
        <table:table-row table:style-name="ro9">
          <table:table-cell table:style-name="ce33" office:value-type="string" calcext:value-type="string">
            <text:p>Station numérique avec un matériel open source Hermès</text:p>
          </table:table-cell>
          <table:table-cell table:style-name="ce33" office:value-type="string" calcext:value-type="string">
            <text:p>Interface visuelle - Ecran LCD 11,6'' Tactile pour permettre les déplacements en milieu scolaire et exécuter des démonstrations de transmissions radioamateur</text:p>
          </table:table-cell>
          <table:table-cell table:style-name="ce33" office:value-type="string" calcext:value-type="string">
            <text:p>Ecran LCD 11,6'' Tactile (écran tactile en verre trempé permettant une prise en charge des mini-ordinateurs (type Raspberry Pi)</text:p>
          </table:table-cell>
          <table:table-cell table:style-name="ce51" office:value-type="float" office:value="1" calcext:value-type="float">
            <text:p>1</text:p>
          </table:table-cell>
          <table:table-cell table:style-name="ce57" office:value-type="float" office:value="1" calcext:value-type="float">
            <text:p>1</text:p>
          </table:table-cell>
          <table:table-cell office:value-type="string" calcext:value-type="string">
            <text:p>https://www.amazon.fr/HAMTYSAN-Tactile-Raspberry-Moniteur-Portable1024%C3%97600/dp/B0CSNPFTTY?__mk_fr_FR=%C3%85M%C3%85%C5%BD%C3%95%C3%91&amp;crid=2LXJFT17PCZXU&amp;dib=eyJ2IjoiMSJ9.xCy8cCeYTC2Hxj8bATQKzFEENzJU6JCD1RauhDyO1A13izYyRsDvA3mbdVHS3MUxsi7f19EWH7QwCzzEURY2kgtsi7Q771FU-IjjUPz89MWiUO3uFlok2wyqns3Q936tWmXVDygWz_6ugwaj0noz9FktoZlTuoRoQUJT6TYYMqCxvCsnh0Q-Opd-GrcZCNvBgF0oL5_ynRIDCrZl6xxUn981YFQmSphTyJ9x0RBHacYHLhtzByPZLbuc2G15B2Klf1VaP6Fr5gX8CEVwkidw-YYp2jMtb2bOl9bbJLy5qKc.CvA-aOUPOVx1LQ6M91JrMgaTdohW4Rda5lCs4IYSXPM&amp;dib_tag=se&amp;keywords=Ecran+LCD+11%2C6%27%27+Tactile+%28%C3%A9cran+tactile+en+verre+tremp%C3%A9+permettant+une+prise+en+charge+des+mini-ordinateurs+%28type+Raspberry+Pi%29&amp;qid=1774367796&amp;sprefix=ecran+lcd+11%2C6%27%27+tactile+%C3%A9cran+tactile+en+verre+tremp%C3%A9+permettant+une+prise+en+charge+des+mini-ordinateurs+type+raspberry+pi+%2Caps%2C207&amp;sr=8-8</text:p>
          </table:table-cell>
          <table:table-cell office:value-type="float" office:value="63.99" calcext:value-type="float">
            <text:p>63,99</text:p>
          </table:table-cell>
          <table:table-cell table:number-columns-repeated="16377"/>
        </table:table-row>
        <table:table-row table:style-name="ro10">
          <table:table-cell table:style-name="ce34" office:value-type="string" calcext:value-type="string">
            <text:p>Station numérique avec un matériel open source Hermès</text:p>
          </table:table-cell>
          <table:table-cell table:style-name="ce34" office:value-type="string" calcext:value-type="string">
            <text:p>Mini-ordinateur pour traiter le signal radio et gérer l’interface graphique de l’opérateur</text:p>
          </table:table-cell>
          <table:table-cell table:style-name="ce34" office:value-type="string" calcext:value-type="string">
            <text:p>Minisforum UM790 Pro</text:p>
            <text:p>Ryzen 9 7940HS</text:p>
            <text:p>32 Go / 1 To SSD</text:p>
          </table:table-cell>
          <table:table-cell table:style-name="ce52" office:value-type="float" office:value="1" calcext:value-type="float">
            <text:p>1</text:p>
          </table:table-cell>
          <table:table-cell table:style-name="ce57" office:value-type="float" office:value="1" calcext:value-type="float">
            <text:p>1</text:p>
          </table:table-cell>
          <table:table-cell office:value-type="string" calcext:value-type="string">
            <text:p>https://www.amazon.fr/MINIS-FORUM-9955HX-Threads-Jusqu%C3%A0/dp/B0G7HC59MM?__mk_fr_FR=%C3%85M%C3%85%C5%BD%C3%95%C3%91&amp;crid=3UQGLIPH4DKHQ&amp;dib=eyJ2IjoiMSJ9.zK0hN96iblG778bKzsAO6TUlbw-FjhMO4cR3v2ZTtq4oW8wv9ZlLqMxy5OP-nWxvxcfu3RoW1v9WxjYF7ZsE37P4PtKybZmExGwZbMVHh1oui_Xu5nYIvXkPI-5SMGCBO46P4l1FQb4NLf3lSk_2U52ZG2KdADM2T_uMN-7IFSaftRFeCioU49XWzk5_V6heAa8vqZIBJFSZnP-tNv9k6Hqp-iF96a8A4Tk__6KI6xi5SS_BjYeM9opwPUt6_RA8fVcDfSNdP5h0qq8H8hKBPmgknBjxFmXu2QUNEhYr1ZQ.Kk1eDMwV1cBLg_c7t6vmvV6Ub1g7Ex8-BSqOmlxyhJY&amp;dib_tag=se&amp;keywords=Minisforum%2BUM790%2BPro%2BRyzen%2B9%2B7940HS%2B32%2BGo%2B%2F%2B1%2BTo%2BSSD&amp;qid=1774367662&amp;sprefix=minisforum%2Bum790%2Bpro%2Bryzen%2B9%2B7940hs%2B32%2Bgo%2B%2F%2B1%2Bto%2Bssd%2Caps%2C249&amp;sr=8-11&amp;ufe=app_do%3Aamzn1.fos.49fccda8-a887-4188-817b-b9a64bb30e43&amp;th=1</text:p>
          </table:table-cell>
          <table:table-cell office:value-type="float" office:value="1295" calcext:value-type="float">
            <text:p>1295</text:p>
          </table:table-cell>
          <table:table-cell table:number-columns-repeated="16377"/>
        </table:table-row>
        <table:table-row table:style-name="ro11">
          <table:table-cell table:style-name="ce38" office:value-type="string" calcext:value-type="string">
            <text:p>Laboratoire Numérique - Gestionnaire domotique</text:p>
          </table:table-cell>
          <table:table-cell table:style-name="ce42" office:value-type="string" calcext:value-type="string">
            <text:p>KEYESTUDIO 48 in 1 Kit Sensor Module pour Débutants et Professionnels DIY Compatible avec Arduino IDE (Carte contrôleur Non Incluse) </text:p>
          </table:table-cell>
          <table:table-cell table:style-name="ce36"/>
          <table:table-cell table:style-name="ce53" office:value-type="float" office:value="15" calcext:value-type="float">
            <text:p>15</text:p>
          </table:table-cell>
          <table:table-cell table:style-name="ce54" office:value-type="float" office:value="9" calcext:value-type="float">
            <text:p>9</text:p>
          </table:table-cell>
          <table:table-cell table:style-name="ce39" office:value-type="string" calcext:value-type="string">
            <text:p>https://www.amazon.fr/KEYESTUDIO-D%C3%A9butants-Professionnels-Compatible-contr%C3%B4leur/dp/B08DK7KFHM?__mk_fr_FR=%C3%85M%C3%85%C5%BD%C3%95%C3%91&amp;crid=3P8L40VOKVKVW&amp;dib=eyJ2IjoiMSJ9.ZzdoKDFPX_JL0PUBoqD81K1eVhbDOv5JP8XoCTpxT3RtWrPNMkwnJ0bG0GxYLTVALIPYdCGaG5QUABJq2N3sFkEUhLcHpoLPg8u5W4f8d8iwrrgt1yDmI-iY_EMQvIEdqLxOX2SzKvZIc44SRZYvTWOkG2mjQklOe8ypcUmnm_ZirPo0a-BuSqlqbmZto8U9plSEyrtSnIuMlimkewGEEwLe5nBvhDZLcsvldjTWpOsMLixuPf2d3P1Gy7rOAsUx97r0zQAwO6iRaod3iV0n4Qj1ixQNzj7gLeQ4psN3P0o.0FhsjYhj4zCmlzU8JhaTRpof_UHgjt3Y-qb3zmnXwM0&amp;dib_tag=se&amp;keywords=sensor%2Bkit%2Barduino&amp;qid=1774370095&amp;sprefix=sensor%2Bkit%2Barduino%2Caps%2C224&amp;sr=8-11&amp;th=1</text:p>
          </table:table-cell>
          <table:table-cell table:style-name="ce39" table:formula="of:=56.99*[.D11]" office:value-type="float" office:value="854.85" calcext:value-type="float">
            <text:p>854,85</text:p>
          </table:table-cell>
          <table:table-cell table:style-name="ce69" office:value-type="string" calcext:value-type="string">
            <text:p>15*56,99</text:p>
          </table:table-cell>
          <table:table-cell table:number-columns-repeated="16376"/>
        </table:table-row>
        <table:table-row table:style-name="ro5">
          <table:table-cell table:style-name="ce38" office:value-type="string" calcext:value-type="string">
            <text:p>Laboratoire Numérique - Gestionnaire domotique</text:p>
          </table:table-cell>
          <table:table-cell table:style-name="ce44" office:value-type="string" calcext:value-type="string">
            <text:p>Uno R4 ABX00087 Uno R4 WiFi avec étui </text:p>
          </table:table-cell>
          <table:table-cell table:style-name="ce44" office:value-type="string" calcext:value-type="string">
            <text:p>Uno R4 seul</text:p>
          </table:table-cell>
          <table:table-cell table:style-name="ce53" office:value-type="float" office:value="10" calcext:value-type="float">
            <text:p>10</text:p>
          </table:table-cell>
          <table:table-cell table:style-name="ce54" office:value-type="float" office:value="9" calcext:value-type="float">
            <text:p>9</text:p>
          </table:table-cell>
          <table:table-cell table:style-name="ce39" office:value-type="string" calcext:value-type="string">
            <text:p>https://www.amazon.fr/Uno-ABX00087-WiFi-avec-%C3%A9tui/dp/B0CRRXM736?__mk_fr_FR=%C3%85M%C3%85%C5%BD%C3%95%C3%91&amp;crid=2N2JT1WP1DJ97&amp;dib=eyJ2IjoiMSJ9.6-55ZkgVCQpz5t-A9OQ_IsXSvSCFzNXMdvW3Iiyp0Z5QaGHXg5bW5uLR_oV9UfEeXHMIVT3E8j8ref3zhWNuywXKRwPbg8uYNDo3H2C_tDJdvi5Mu-1y3EzsrAvVW9CoPYZ2i7sTC7ajmyuXDe9PQqzK9RCd-Iv25pBcEOrZ5Q7zEXq_6b3CUZ0MGrJ6Hrsr6uCw_LnUMUEGF6kssiDBqkfmV7iTeiqWkVKakQvQwfEthWTr0H4VMZIdMElawg-MdjKEcqszRwrX8PLUM07AJbhiUUv2RX_kwdCv8Re_lOM.SuEIZsyh_N5BYcdJNdydVPG7JCvyVlWzASAhV-jhGuY&amp;dib_tag=se&amp;keywords=l%E2%80%99Arduino+Uno+R4+WiFi&amp;qid=1774369414&amp;sprefix=l+arduino+uno+r4+wifi%2Caps%2C254&amp;sr=8-27</text:p>
          </table:table-cell>
          <table:table-cell table:style-name="ce39" table:formula="of:=41.73*[.D12]" office:value-type="float" office:value="417.3" calcext:value-type="float">
            <text:p>417,3</text:p>
          </table:table-cell>
          <table:table-cell table:style-name="ce69" office:value-type="string" calcext:value-type="string">
            <text:p>10*41,73</text:p>
          </table:table-cell>
          <table:table-cell table:number-columns-repeated="16376"/>
        </table:table-row>
        <table:table-row table:style-name="ro12">
          <table:table-cell table:style-name="ce38" office:value-type="string" calcext:value-type="string">
            <text:p>Laboratoire Numérique - Gestionnaire domotique</text:p>
          </table:table-cell>
          <table:table-cell table:style-name="ce46" office:value-type="string" calcext:value-type="string">
            <text:p>GeeekPi UNO R4 WiFi Ultimate Starter Kit, with Original UNO R4 WiFi, Smart IoT &amp; Basic Sensor Projects with Tutorials, Compatible with Arduino IDE, Includes Various Sensors and Accessories </text:p>
          </table:table-cell>
          <table:table-cell table:style-name="ce36" office:value-type="string" calcext:value-type="string">
            <text:p>Starter kit ideal pour débuter avec les ados</text:p>
          </table:table-cell>
          <table:table-cell table:style-name="ce53" office:value-type="float" office:value="10" calcext:value-type="float">
            <text:p>10</text:p>
          </table:table-cell>
          <table:table-cell table:style-name="ce54" office:value-type="float" office:value="9" calcext:value-type="float">
            <text:p>9</text:p>
          </table:table-cell>
          <table:table-cell table:style-name="ce39" office:value-type="string" calcext:value-type="string">
            <text:p>https://www.amazon.fr/GeeekPi-Ultimate-Tutorials-Compatible-Accessories/dp/B0D1CD2CBD?__mk_fr_FR=%C3%85M%C3%85%C5%BD%C3%95%C3%91&amp;crid=2N2JT1WP1DJ97&amp;dib=eyJ2IjoiMSJ9.6-55ZkgVCQpz5t-A9OQ_IsXSvSCFzNXMdvW3Iiyp0Z5QaGHXg5bW5uLR_oV9UfEeXHMIVT3E8j8ref3zhWNuywXKRwPbg8uYNDo3H2C_tDJdvi5Mu-1y3EzsrAvVW9CoPYZ2i7sTC7ajmyuXDe9PQqzK9RCd-Iv25pBcEOrZ5Q7zEXq_6b3CUZ0MGrJ6Hrsr6uCw_LnUMUEGF6kssiDBqkfmV7iTeiqWkVKakQvQwfEthWTr0H4VMZIdMElawg-MdjKEcqszRwrX8PLUM07AJbhiUUv2RX_kwdCv8Re_lOM.SuEIZsyh_N5BYcdJNdydVPG7JCvyVlWzASAhV-jhGuY&amp;dib_tag=se&amp;keywords=l%E2%80%99Arduino+Uno+R4+WiFi&amp;qid=1774369414&amp;sprefix=l+arduino+uno+r4+wifi%2Caps%2C254&amp;sr=8-10&amp;ufe=app_do%3Aamzn1.fos.49fccda8-a887-4188-817b-b9a64bb30e43</text:p>
          </table:table-cell>
          <table:table-cell table:style-name="ce39" table:formula="of:=108.53*[.D13]" office:value-type="float" office:value="1085.3" calcext:value-type="float">
            <text:p>1085,3</text:p>
          </table:table-cell>
          <table:table-cell table:style-name="ce69" office:value-type="string" calcext:value-type="string">
            <text:p>10*108,53</text:p>
          </table:table-cell>
          <table:table-cell table:number-columns-repeated="16376"/>
        </table:table-row>
        <table:table-row table:style-name="ro13">
          <table:table-cell table:style-name="ce34" office:value-type="string" calcext:value-type="string">
            <text:p>Laboratoire Numérique - Gestionnaire domotique</text:p>
          </table:table-cell>
          <table:table-cell table:style-name="ce34" office:value-type="string" calcext:value-type="string">
            <text:p>Oscilloscope</text:p>
          </table:table-cell>
          <table:table-cell table:style-name="ce34" office:value-type="string" calcext:value-type="string">
            <text:p>RIGOL DS 1074</text:p>
          </table:table-cell>
          <table:table-cell table:style-name="ce52" office:value-type="float" office:value="1" calcext:value-type="float">
            <text:p>1</text:p>
          </table:table-cell>
          <table:table-cell table:style-name="ce57" office:value-type="float" office:value="2" calcext:value-type="float">
            <text:p>2</text:p>
          </table:table-cell>
          <table:table-cell office:value-type="string" calcext:value-type="string">
            <text:p>https://eleshop.fr/test-mesure/oscilloscopes/tous-les-oscilloscopes/oscilloscope-rigol-ds1104z-s-generateur-de-fonctions-2-x-25-mhz.html</text:p>
          </table:table-cell>
          <table:table-cell office:value-type="float" office:value="696" calcext:value-type="float">
            <text:p>696</text:p>
          </table:table-cell>
          <table:table-cell table:number-columns-repeated="16377"/>
        </table:table-row>
        <table:table-row table:style-name="ro14">
          <table:table-cell table:style-name="ce33" office:value-type="string" calcext:value-type="string">
            <text:p>Laboratoire Numérique - Gestionnaire domotique</text:p>
          </table:table-cell>
          <table:table-cell table:style-name="ce33" office:value-type="string" calcext:value-type="string">
            <text:p>Fréquencemètre</text:p>
          </table:table-cell>
          <table:table-cell table:style-name="ce33" office:value-type="string" calcext:value-type="string">
            <text:p>TTI TF930</text:p>
          </table:table-cell>
          <table:table-cell table:style-name="ce51" office:value-type="float" office:value="1" calcext:value-type="float">
            <text:p>1</text:p>
          </table:table-cell>
          <table:table-cell table:style-name="ce57" office:value-type="float" office:value="2" calcext:value-type="float">
            <text:p>2</text:p>
          </table:table-cell>
          <table:table-cell office:value-type="string" calcext:value-type="string">
            <text:p>https://eleshop.fr/aim-tti-tf930-frequency-counter.html</text:p>
          </table:table-cell>
          <table:table-cell office:value-type="float" office:value="478.81" calcext:value-type="float">
            <text:p>478,81</text:p>
          </table:table-cell>
          <table:table-cell table:number-columns-repeated="16377"/>
        </table:table-row>
        <table:table-row table:style-name="ro14">
          <table:table-cell table:style-name="ce34" office:value-type="string" calcext:value-type="string">
            <text:p>Laboratoire Numérique - Gestionnaire domotique</text:p>
          </table:table-cell>
          <table:table-cell table:style-name="ce34" office:value-type="string" calcext:value-type="string">
            <text:p>Station de soudage</text:p>
          </table:table-cell>
          <table:table-cell table:style-name="ce34" office:value-type="string" calcext:value-type="string">
            <text:p>WELLER WE 1010</text:p>
          </table:table-cell>
          <table:table-cell table:style-name="ce52" office:value-type="float" office:value="2" calcext:value-type="float">
            <text:p>2</text:p>
          </table:table-cell>
          <table:table-cell table:style-name="ce57" office:value-type="float" office:value="7" calcext:value-type="float">
            <text:p>7</text:p>
          </table:table-cell>
          <table:table-cell office:value-type="string" calcext:value-type="string">
            <text:p>https://eleshop.fr/weller-we1010-station-de-soudage-numerique.html</text:p>
          </table:table-cell>
          <table:table-cell table:formula="of:=156.3*[.D16]" office:value-type="float" office:value="312.6" calcext:value-type="float">
            <text:p>312,6</text:p>
          </table:table-cell>
          <table:table-cell office:value-type="string" calcext:value-type="string">
            <text:p>2*156,30</text:p>
          </table:table-cell>
          <table:table-cell table:number-columns-repeated="16376"/>
        </table:table-row>
        <table:table-row table:style-name="ro14">
          <table:table-cell table:style-name="ce36" office:value-type="string" calcext:value-type="string">
            <text:p>Laboratoire Numérique - Gestionnaire domotique</text:p>
          </table:table-cell>
          <table:table-cell table:style-name="ce36" office:value-type="string" calcext:value-type="string">
            <text:p>Station de dessoudage</text:p>
          </table:table-cell>
          <table:table-cell table:style-name="ce36"/>
          <table:table-cell table:style-name="ce53" office:value-type="float" office:value="1" calcext:value-type="float">
            <text:p>1</text:p>
          </table:table-cell>
          <table:table-cell table:style-name="ce54" office:value-type="float" office:value="7" calcext:value-type="float">
            <text:p>7</text:p>
          </table:table-cell>
          <table:table-cell table:style-name="ce39" office:value-type="string" calcext:value-type="string">
            <text:p>https://eleshop.fr/station-de-dessoudage-multifonctionnelle-atten-gt-5150p.html</text:p>
          </table:table-cell>
          <table:table-cell table:style-name="ce39" office:value-type="float" office:value="586.8" calcext:value-type="float">
            <text:p>586,8</text:p>
          </table:table-cell>
          <table:table-cell table:number-columns-repeated="16377"/>
        </table:table-row>
        <table:table-row table:style-name="ro15">
          <table:table-cell table:style-name="ce36" office:value-type="string" calcext:value-type="string">
            <text:p>Laboratoire Numérique - Gestionnaire domotique</text:p>
          </table:table-cell>
          <table:table-cell table:style-name="ce36" office:value-type="string" calcext:value-type="string">
            <text:p>Caméra thermique pour la détermination des points chauds lors de la réparation d’appareils au repair café</text:p>
          </table:table-cell>
          <table:table-cell table:style-name="ce36"/>
          <table:table-cell table:style-name="ce53" office:value-type="float" office:value="1" calcext:value-type="float">
            <text:p>1</text:p>
          </table:table-cell>
          <table:table-cell table:style-name="ce54" office:value-type="float" office:value="4" calcext:value-type="float">
            <text:p>4</text:p>
          </table:table-cell>
          <table:table-cell table:style-name="ce39" office:value-type="string" calcext:value-type="string">
            <text:p>https://eleshop.fr/thermal-master-x3-camera-thermique-pour-android.html</text:p>
          </table:table-cell>
          <table:table-cell table:style-name="ce39" office:value-type="float" office:value="554.38" calcext:value-type="float">
            <text:p>554,38</text:p>
          </table:table-cell>
          <table:table-cell table:number-columns-repeated="16377"/>
        </table:table-row>
        <table:table-row table:style-name="ro3">
          <table:table-cell table:style-name="ce33" office:value-type="string" calcext:value-type="string">
            <text:p>Laboratoire Numérique - Gestionnaire domotique</text:p>
          </table:table-cell>
          <table:table-cell table:style-name="ce33" office:value-type="string" calcext:value-type="string">
            <text:p>Alimentation variable de laboratoire</text:p>
          </table:table-cell>
          <table:table-cell table:style-name="ce33" office:value-type="string" calcext:value-type="string">
            <text:p>0 à 60V, 0-&gt;5A, 1 sortie 300W</text:p>
          </table:table-cell>
          <table:table-cell table:style-name="ce51" office:value-type="float" office:value="1" calcext:value-type="float">
            <text:p>1</text:p>
          </table:table-cell>
          <table:table-cell table:style-name="ce57" office:value-type="float" office:value="2" calcext:value-type="float">
            <text:p>2</text:p>
          </table:table-cell>
          <table:table-cell table:style-name="ce63" office:value-type="string" calcext:value-type="string">
            <text:p><text:a xlink:href="https://eleshop.fr/ele-psu3010d-alimentation-electrique-de-laboratoire.html" xlink:type="simple">https://eleshop.fr/ele-psu3010d-alimentation-electrique-de-laboratoire.html</text:a></text:p>
          </table:table-cell>
          <table:table-cell office:value-type="float" office:value="247.44" calcext:value-type="float">
            <text:p>247,44</text:p>
          </table:table-cell>
          <table:table-cell table:number-columns-repeated="16377"/>
        </table:table-row>
        <table:table-row table:style-name="ro16">
          <table:table-cell table:style-name="ce34" office:value-type="string" calcext:value-type="string">
            <text:p>Station numérique avec un matériel open source Hermès</text:p>
          </table:table-cell>
          <table:table-cell table:style-name="ce34" office:value-type="string" calcext:value-type="string">
            <text:p>Alimentation fixe</text:p>
          </table:table-cell>
          <table:table-cell table:style-name="ce34" office:value-type="string" calcext:value-type="string">
            <text:p>Moonraker SM-30II 30A</text:p>
          </table:table-cell>
          <table:table-cell table:style-name="ce52" office:value-type="float" office:value="1" calcext:value-type="float">
            <text:p>1</text:p>
          </table:table-cell>
          <table:table-cell table:style-name="ce57" office:value-type="float" office:value="1" calcext:value-type="float">
            <text:p>1</text:p>
          </table:table-cell>
          <table:table-cell office:value-type="string" calcext:value-type="string">
            <text:p>https://www.passion-radio.fr/alimentation/99-578-2959.html</text:p>
          </table:table-cell>
          <table:table-cell office:value-type="float" office:value="99" calcext:value-type="float">
            <text:p>99</text:p>
          </table:table-cell>
          <table:table-cell table:number-columns-repeated="16377"/>
        </table:table-row>
        <table:table-row table:style-name="ro17">
          <table:table-cell table:style-name="ce33" office:value-type="string" calcext:value-type="string">
            <text:p>Laboratoire Numérique - Gestionnaire domotique</text:p>
          </table:table-cell>
          <table:table-cell table:style-name="ce33" office:value-type="string" calcext:value-type="string">
            <text:p>Ordinateur portable</text:p>
          </table:table-cell>
          <table:table-cell table:style-name="ce33" office:value-type="string" calcext:value-type="string">
            <text:p>de type i7, écran 16'', RAM 16Go, SSD 512Go reconditionné</text:p>
          </table:table-cell>
          <table:table-cell table:style-name="ce53" office:value-type="float" office:value="2" calcext:value-type="float">
            <text:p>2</text:p>
          </table:table-cell>
          <table:table-cell table:style-name="ce57" office:value-type="float" office:value="5" calcext:value-type="float">
            <text:p>5</text:p>
          </table:table-cell>
          <table:table-cell office:value-type="string" calcext:value-type="string">
            <text:p>https://www.amazon.fr/ASUS-Portable-Windows-r%C3%A9tro%C3%A9clair%C3%A9-Vivobook/dp/B0GG4CX5T3?__mk_fr_FR=%C3%85M%C3%85%C5%BD%C3%95%C3%91&amp;crid=20ZO2T1NRGU19&amp;dib=eyJ2IjoiMSJ9.rzKhDiU_tR0-sID1jnE-0isqwX6XluFWv3XEpO7MFLJMBzYk5PR9IyEGfBerJU-KE2ZNX1MAyqlffvYUYQTUllmysHA2wVQrfDQC2TLZ-I9VjEntZwPDJgH077QntusCl9cuKNky4qFqyYLUS2ajZBSZTZOVvn3Nb4bivvaxUUS8hBuQG1vIzhXshG8dFtLZuGYFHDAB8SjWaM8qvVim8usT_EYWOEbf5CltDragjfdwJzlSEhxf1vTIb_s2xsseOaBr3iCV-KFQFFPxDgV3WGbifWbzwrfA8oqAwxzq3Z4.vki8mBirIKzqbGWwTgbEu2_SrElkUWgagc-9xsdGP3E&amp;dib_tag=se&amp;keywords=de+type+i7%2C+%C3%A9cran+16%27%27%2C+RAM+16Go%2C+SSD+512Go&amp;qid=1774368199&amp;sprefix=de+type+i7%2C+%C3%A9cran+16%27%27%2C+ram+16go%2C+ssd+512go%2Caps%2C230&amp;sr=8-1</text:p>
          </table:table-cell>
          <table:table-cell table:formula="of:=888*[.D21]" office:value-type="float" office:value="1776" calcext:value-type="float">
            <text:p>1776</text:p>
          </table:table-cell>
          <table:table-cell office:value-type="string" calcext:value-type="string">
            <text:p>2*888</text:p>
          </table:table-cell>
          <table:table-cell table:number-columns-repeated="16376"/>
        </table:table-row>
        <table:table-row table:style-name="ro14">
          <table:table-cell table:style-name="ce34" office:value-type="string" calcext:value-type="string">
            <text:p>Laboratoire Numérique - Gestionnaire domotique</text:p>
          </table:table-cell>
          <table:table-cell table:style-name="ce34" office:value-type="string" calcext:value-type="string">
            <text:p>Multimètres</text:p>
          </table:table-cell>
          <table:table-cell table:style-name="ce34" office:value-type="string" calcext:value-type="string">
            <text:p>ex: RS-9963T RS PRO</text:p>
          </table:table-cell>
          <table:table-cell table:style-name="ce52" office:value-type="float" office:value="2" calcext:value-type="float">
            <text:p>2</text:p>
          </table:table-cell>
          <table:table-cell table:style-name="ce57" office:value-type="float" office:value="2" calcext:value-type="float">
            <text:p>2</text:p>
          </table:table-cell>
          <table:table-cell office:value-type="string" calcext:value-type="string">
            <text:p>https://fr.rs-online.com/web/p/multimetres/1469097?gb=a</text:p>
          </table:table-cell>
          <table:table-cell table:formula="of:=105.6*[.D22]" office:value-type="float" office:value="211.2" calcext:value-type="float">
            <text:p>211,2</text:p>
          </table:table-cell>
          <table:table-cell office:value-type="string" calcext:value-type="string">
            <text:p>2*105,60</text:p>
          </table:table-cell>
          <table:table-cell table:number-columns-repeated="16376"/>
        </table:table-row>
        <table:table-row table:style-name="ro3">
          <table:table-cell table:style-name="ce33" office:value-type="string" calcext:value-type="string">
            <text:p>Modules LORA</text:p>
          </table:table-cell>
          <table:table-cell table:style-name="ce33" office:value-type="string" calcext:value-type="string">
            <text:p>Modules LORA - Microcontrôleurs programmables</text:p>
          </table:table-cell>
          <table:table-cell table:style-name="ce33" office:value-type="string" calcext:value-type="string">
            <text:p>HELTEC Automation, Cubecell Dev board PLus</text:p>
          </table:table-cell>
          <table:table-cell table:style-name="ce51" office:value-type="float" office:value="20" calcext:value-type="float">
            <text:p>20</text:p>
          </table:table-cell>
          <table:table-cell table:style-name="ce57" office:value-type="float" office:value="6" calcext:value-type="float">
            <text:p>6</text:p>
          </table:table-cell>
          <table:table-cell office:value-type="string" calcext:value-type="string">
            <text:p>https://heltec.org/project/htcc-ab02/</text:p>
          </table:table-cell>
          <table:table-cell table:formula="of:=15.5*[.D23]" office:value-type="float" office:value="310" calcext:value-type="float">
            <text:p>310</text:p>
          </table:table-cell>
          <table:table-cell office:value-type="string" calcext:value-type="string">
            <text:p>20*15,50</text:p>
          </table:table-cell>
          <table:table-cell table:number-columns-repeated="16376"/>
        </table:table-row>
        <table:table-row table:style-name="ro18">
          <table:table-cell table:style-name="ce39" office:value-type="string" calcext:value-type="string">
            <text:p><text:span text:style-name="T1">Projet radioamateur numérique</text:span> et protection civile départementale </text:p>
          </table:table-cell>
          <table:table-cell table:style-name="ce36" office:value-type="string" calcext:value-type="string">
            <text:p><text:span text:style-name="T2">Modules LORA </text:span><text:span text:style-name="T3"> pour la couverture de territoire en cas de black-out des communications nationales pour reformer un réseau type messagerie SMS sans intervention GSM ou internet</text:span></text:p>
          </table:table-cell>
          <table:table-cell table:style-name="ce44" office:value-type="string" calcext:value-type="string">
            <text:p>TTGO T-BEAM V1.0 Tracker LoRa GPS 433 / 868 Mhz Bluetooth WIFI</text:p>
          </table:table-cell>
          <table:table-cell table:style-name="ce53" office:value-type="float" office:value="10" calcext:value-type="float">
            <text:p>10</text:p>
          </table:table-cell>
          <table:table-cell table:style-name="ce54" office:value-type="float" office:value="4" calcext:value-type="float">
            <text:p>4</text:p>
          </table:table-cell>
          <table:table-cell table:style-name="ce39" office:value-type="string" calcext:value-type="string">
            <text:p>https://www.passion-radio.fr/module/lora-gps-898.html</text:p>
          </table:table-cell>
          <table:table-cell table:style-name="ce39" table:formula="of:=47.9*[.D24]" office:value-type="float" office:value="479" calcext:value-type="float">
            <text:p>479</text:p>
          </table:table-cell>
          <table:table-cell table:style-name="ce69"/>
          <table:table-cell table:number-columns-repeated="16376"/>
        </table:table-row>
        <table:table-row table:style-name="ro19">
          <table:table-cell table:style-name="ce39" office:value-type="string" calcext:value-type="string">
            <text:p>Projet radioamateur numérique et protection civile départementale </text:p>
          </table:table-cell>
          <table:table-cell table:style-name="ce36" office:value-type="string" calcext:value-type="string">
            <text:p><text:span text:style-name="T2">Modules LORA  </text:span><text:span text:style-name="T3"> pour la couverture de territoire en cas de black-out des communications nationales pour reformer un réseau type messagerie SMS sans intervention GSM ou internet</text:span></text:p>
          </table:table-cell>
          <table:table-cell table:style-name="ce44" office:value-type="string" calcext:value-type="string">
            <text:p>TTGO T-BEAM V1.2 Meshtastic Carte LoRa 868 MHz SX1276 ESP32 WiFi BT GPS</text:p>
          </table:table-cell>
          <table:table-cell table:style-name="ce53" office:value-type="float" office:value="10" calcext:value-type="float">
            <text:p>10</text:p>
          </table:table-cell>
          <table:table-cell table:style-name="ce54" office:value-type="float" office:value="4" calcext:value-type="float">
            <text:p>4</text:p>
          </table:table-cell>
          <table:table-cell table:style-name="ce39" office:value-type="string" calcext:value-type="string">
            <text:p>https://www.passion-radio.fr/module/ttgo-sx1276-2419.html</text:p>
          </table:table-cell>
          <table:table-cell table:style-name="ce39" table:formula="of:=59.52*[.D25]" office:value-type="float" office:value="595.2" calcext:value-type="float">
            <text:p>595,2</text:p>
          </table:table-cell>
          <table:table-cell table:style-name="ce69" office:value-type="string" calcext:value-type="string">
            <text:p>10*59,52</text:p>
          </table:table-cell>
          <table:table-cell table:number-columns-repeated="16376"/>
        </table:table-row>
        <table:table-row table:style-name="ro12">
          <table:table-cell table:style-name="ce39" office:value-type="string" calcext:value-type="string">
            <text:p>Projet radioamateur numérique et protection civile départementale </text:p>
          </table:table-cell>
          <table:table-cell table:style-name="ce35" office:value-type="string" calcext:value-type="string">
            <text:p>NIVIAN Lot de 3 panneaux solaires pour caméras de sécurité IP | Installation facile avec support réglable | Puissance optimale 6 W en faible luminosité | </text:p>
          </table:table-cell>
          <table:table-cell table:style-name="ce46"/>
          <table:table-cell table:style-name="ce53" office:value-type="float" office:value="10" calcext:value-type="float">
            <text:p>10</text:p>
          </table:table-cell>
          <table:table-cell table:style-name="ce54" office:value-type="float" office:value="4" calcext:value-type="float">
            <text:p>4</text:p>
          </table:table-cell>
          <table:table-cell table:style-name="ce39" office:value-type="string" calcext:value-type="string">
            <text:p>https://www.amazon.fr/dp/B0D14YMRVJ?_encoding=UTF8&amp;th=1</text:p>
          </table:table-cell>
          <table:table-cell table:style-name="ce39" table:formula="of:=39.99*[.D26]" office:value-type="float" office:value="399.9" calcext:value-type="float">
            <text:p>399,9</text:p>
          </table:table-cell>
          <table:table-cell table:style-name="ce69" office:value-type="string" calcext:value-type="string">
            <text:p>10*39,99</text:p>
          </table:table-cell>
          <table:table-cell table:number-columns-repeated="16376"/>
        </table:table-row>
        <table:table-row table:style-name="ro3">
          <table:table-cell table:style-name="ce34" office:value-type="string" calcext:value-type="string">
            <text:p>Modules LORA</text:p>
          </table:table-cell>
          <table:table-cell table:style-name="ce34" office:value-type="string" calcext:value-type="string">
            <text:p>Passerelle LORA indoor - Gateway LORA</text:p>
          </table:table-cell>
          <table:table-cell table:style-name="ce34" office:value-type="string" calcext:value-type="string">
            <text:p>HELTEC AUTOMATION HT-M01S Indoor Lora Gateway</text:p>
          </table:table-cell>
          <table:table-cell table:style-name="ce52" office:value-type="float" office:value="2" calcext:value-type="float">
            <text:p>2</text:p>
          </table:table-cell>
          <table:table-cell table:style-name="ce57" office:value-type="float" office:value="3" calcext:value-type="float">
            <text:p>3</text:p>
          </table:table-cell>
          <table:table-cell office:value-type="string" calcext:value-type="string">
            <text:p>https://heltec.org/project/ht-m01s-v2/</text:p>
          </table:table-cell>
          <table:table-cell table:formula="of:=99*[.D27]" office:value-type="float" office:value="198" calcext:value-type="float">
            <text:p>198</text:p>
          </table:table-cell>
          <table:table-cell office:value-type="string" calcext:value-type="string">
            <text:p>2*99</text:p>
          </table:table-cell>
          <table:table-cell table:number-columns-repeated="16376"/>
        </table:table-row>
        <table:table-row table:style-name="ro3">
          <table:table-cell table:style-name="ce33" office:value-type="string" calcext:value-type="string">
            <text:p>Modules LORA</text:p>
          </table:table-cell>
          <table:table-cell table:style-name="ce33" office:value-type="string" calcext:value-type="string">
            <text:p>Passerelle LORA outdoor - Gateway LORA</text:p>
          </table:table-cell>
          <table:table-cell table:style-name="ce33" office:value-type="string" calcext:value-type="string">
            <text:p>Dragino Passerelle LORAWAN Extérieure</text:p>
          </table:table-cell>
          <table:table-cell table:style-name="ce51" office:value-type="float" office:value="2" calcext:value-type="float">
            <text:p>2</text:p>
          </table:table-cell>
          <table:table-cell table:style-name="ce57" office:value-type="string" calcext:value-type="string">
            <text:p>annulé</text:p>
          </table:table-cell>
          <table:table-cell office:value-type="string" calcext:value-type="string">
            <text:p>fournisseur incertain</text:p>
          </table:table-cell>
          <table:table-cell table:number-columns-repeated="16378"/>
        </table:table-row>
        <table:table-row table:style-name="ro20">
          <table:table-cell table:style-name="ce34"/>
          <table:table-cell table:style-name="ce34" office:value-type="string" calcext:value-type="string">
            <text:p>Imprimante 3D et consommables</text:p>
          </table:table-cell>
          <table:table-cell table:style-name="ce34"/>
          <table:table-cell table:style-name="ce52" office:value-type="float" office:value="1" calcext:value-type="float">
            <text:p>1</text:p>
          </table:table-cell>
          <table:table-cell table:style-name="ce57" office:value-type="float" office:value="3" calcext:value-type="float">
            <text:p>3</text:p>
          </table:table-cell>
          <table:table-cell office:value-type="string" calcext:value-type="string">
            <text:p>https://www.amazon.fr/Bambu-Lab-Imprimante-3D-Bivolt/dp/B0DMQ6M182?crid=ZUCZI1S7X1F0&amp;dib=eyJ2IjoiMSJ9.QJGqQtZgQh7Z4x3rog0iC_zX7QVJ59Hlw9fCNLjD04kiOJnKXW8VNGuUqMsdyUJjbBOQ86wwwyIX4HlktUk__Qw3UQWxumWX0UDIdM5KReOF_XIIE-URIlAC6mcFXmTNAbnJFboh-rM5meluiCwOyybSYy7oGkJcLohwv13jtUt3gdK3yIEdbpGzfhsm30SwSLgNS9edCG2D2WactVqZ454oQdxIOrxxr4FFpByN-EfS2f3j93vKbGQakOmfsl_9Xjv9MbX6LmT7KzMwxA0RN8Eb5aLhKvro_JdOtkB1f98.xYNZdrzxSffQngkZOqnXbnKIJcqCwGyKZwwPKs9TVNw&amp;dib_tag=se&amp;keywords=imprimante+3d+bambu+a1&amp;qid=1774368658&amp;sprefix=imprimante+3d+bambu+a1%2Caps%2C243&amp;sr=8-1&amp;ufe=app_do%3Aamzn1.fos.49fccda8-a887-4188-817b-b9a64bb30e43</text:p>
          </table:table-cell>
          <table:table-cell table:style-name="ce65" office:value-type="float" office:value="707" calcext:value-type="float">
            <text:p>707</text:p>
          </table:table-cell>
          <table:table-cell table:style-name="ce25" office:value-type="string" calcext:value-type="string">
            <text:p>selon vos fournisseurs ou votre possibilité de mettre à disposition via votre parc de machines</text:p>
          </table:table-cell>
          <table:table-cell table:number-columns-repeated="16376"/>
        </table:table-row>
        <table:table-row table:style-name="ro2">
          <table:table-cell table:style-name="ce36"/>
          <table:table-cell table:style-name="ce36" office:value-type="string" calcext:value-type="string">
            <text:p>Unité de chargement multi bobines pour Imprimante 3D </text:p>
          </table:table-cell>
          <table:table-cell table:style-name="ce36"/>
          <table:table-cell table:style-name="ce53" office:value-type="float" office:value="1" calcext:value-type="float">
            <text:p>1</text:p>
          </table:table-cell>
          <table:table-cell table:style-name="ce54" office:value-type="float" office:value="5" calcext:value-type="float">
            <text:p>5</text:p>
          </table:table-cell>
          <table:table-cell table:style-name="ce39" office:value-type="string" calcext:value-type="string">
            <text:p>https://www.amazon.fr/SUNLU-Impression-Simultanes-Chauffage-Protection/dp/B0FMFC2LNQ?__mk_fr_FR=%C3%85M%C3%85%C5%BD%C3%95%C3%91&amp;crid=2SKC2CBNUZN90&amp;dib=eyJ2IjoiMSJ9.tYiQ2XdygpBkGp_QlOXiRpcTwPhg_a7W9zGs3tZmXDm-lWFfMZUur-0_4brtjbboU223XwzzxGxWviqd7Md9RVjXEz5W6gpNHbjIYyuMLF7MxKHFp4CTwDOeaaHghWpgG1HdSogo-Y5RrFL53gAK7sZ9UkGI0qB8cUH7hrGsNwDKUSijM7TYKh57HzFbAPT1patv4tP8exuUK58XVlAffRUlHCJBQ2_8Z7f4KkI6RoabJrjwXvXXJvH56sU6SoD3V_DOalsNUBUGA8MvVOB2ny7gr1pHZNbYlcnSEMuG28w.UYAfrFwUh-wRW2sxL9C7FO2D7JbXR-YeQuYf0foleP8&amp;dib_tag=se&amp;keywords=bambulab+AMS&amp;qid=1774368975&amp;sprefix=bambulab+ams%2Caps%2C213&amp;sr=8-2&amp;ufe=app_do%3Aamzn1.fos.49fccda8-a887-4188-817b-b9a64bb30e43</text:p>
          </table:table-cell>
          <table:table-cell table:style-name="ce66" office:value-type="float" office:value="129.99" calcext:value-type="float">
            <text:p>129,99</text:p>
          </table:table-cell>
          <table:table-cell table:style-name="ce39"/>
          <table:table-cell table:number-columns-repeated="16376"/>
        </table:table-row>
        <table:table-row table:style-name="ro21">
          <table:table-cell table:style-name="ce33"/>
          <table:table-cell table:style-name="ce33" office:value-type="string" calcext:value-type="string">
            <text:p>Sechoir pour fillaments 3D</text:p>
          </table:table-cell>
          <table:table-cell table:style-name="ce33"/>
          <table:table-cell table:style-name="ce51" office:value-type="float" office:value="1" calcext:value-type="float">
            <text:p>1</text:p>
          </table:table-cell>
          <table:table-cell table:style-name="ce57" office:value-type="float" office:value="5" calcext:value-type="float">
            <text:p>5</text:p>
          </table:table-cell>
          <table:table-cell office:value-type="string" calcext:value-type="string">
            <text:p>https://www.amazon.fr/Caydo-imprimante-automatique-anti-humidit%C3%A9-temp%C3%A9rature/dp/B0FPF3SY7Z?__mk_fr_FR=%C3%85M%C3%85%C5%BD%C3%95%C3%91&amp;crid=1J9ONH7HH63G9&amp;dib=eyJ2IjoiMSJ9.cOSCSORPKSXBGzmM666ECpDrPv6c2W-t9qWYlt5wkyFEfo0pMeLpJNOkZiyZ48TfQYS8WCaLy9KwSaaKn71lxWy5DBgqV01_wHV-0DVVUGdt9azztWEH1-HM3j14vH8tA_YXWhezcXmXH4j4rxeOaonqJj5_81hbwZD50xAvWgCbwINT9kpWRP0Jcv5bbOEtc_xXZPEYMk95eaCMMepOHE5sEcQurGlnwmPDCklxUACng6E3Po0N4BexmgFtXXw4RbpAKa8Xm4MfV-rflLkNllRHcO7oWuTLrtG5AyuROco.1cbBl-6sM6daPwktZ1bg16a26hRcG2oQy1NoF_rmZCs&amp;dib_tag=se&amp;keywords=s%C3%A9choir%2Bfil%2B3d&amp;qid=1774368767&amp;sprefix=s%C3%A9choir%2Bfil%2B3d%2Caps%2C227&amp;sr=8-11&amp;ufe=app_do%3Aamzn1.fos.49fccda8-a887-4188-817b-b9a64bb30e43&amp;th=1</text:p>
          </table:table-cell>
          <table:table-cell office:value-type="float" office:value="99.99" calcext:value-type="float">
            <text:p>99,99</text:p>
          </table:table-cell>
          <table:table-cell table:style-name="ce25" office:value-type="string" calcext:value-type="string">
            <text:p>selon vos fournisseurs ou votre possibilité de mettre à disposition via votre parc de machines</text:p>
          </table:table-cell>
          <table:table-cell table:number-columns-repeated="16376"/>
        </table:table-row>
        <table:table-row table:style-name="ro3">
          <table:table-cell table:style-name="ce39" office:value-type="string" calcext:value-type="string">
            <text:p>Réseau LORA</text:p>
          </table:table-cell>
          <table:table-cell table:style-name="ce36" office:value-type="string" calcext:value-type="string">
            <text:p>Passerelle LORA outdoor - Gateway LORA</text:p>
          </table:table-cell>
          <table:table-cell table:style-name="ce48" office:value-type="string" calcext:value-type="string">
            <text:p>HT-M02 Edge LoRa Gateway (V2)</text:p>
          </table:table-cell>
          <table:table-cell table:style-name="ce54" office:value-type="float" office:value="2" calcext:value-type="float">
            <text:p>2</text:p>
          </table:table-cell>
          <table:table-cell table:style-name="ce54" office:value-type="float" office:value="3" calcext:value-type="float">
            <text:p>3</text:p>
          </table:table-cell>
          <table:table-cell table:style-name="ce39" office:value-type="string" calcext:value-type="string">
            <text:p>https://heltec.org/project/ht-m02-v2/</text:p>
          </table:table-cell>
          <table:table-cell table:style-name="ce39" table:formula="of:=299*[.D32]" office:value-type="float" office:value="598" calcext:value-type="float">
            <text:p>598</text:p>
          </table:table-cell>
          <table:table-cell table:style-name="ce69" office:value-type="string" calcext:value-type="string">
            <text:p>2*299</text:p>
          </table:table-cell>
          <table:table-cell table:number-columns-repeated="16376"/>
        </table:table-row>
        <table:table-row table:style-name="ro22">
          <table:table-cell table:style-name="ce40" office:value-type="string" calcext:value-type="string">
            <text:p>environnement</text:p>
          </table:table-cell>
          <table:table-cell table:style-name="ce40" office:value-type="string" calcext:value-type="string">
            <text:p>Serre expérimentale sans équipement pour être entièrement domotisée pour l’initiation aux IoT</text:p>
          </table:table-cell>
          <table:table-cell table:style-name="ce40" office:value-type="string" calcext:value-type="string">
            <text:p>description du projet ici : <text:a xlink:href="https://fablab.lacitrouille77.fr/docs/projet-de-domotisation-autour-dune-serre-de-jardin/" xlink:type="simple">https://fablab.lacitrouille77.fr/docs/projet-de-domotisation-autour-dune-serre-de-jardin/</text:a></text:p>
          </table:table-cell>
          <table:table-cell table:style-name="ce55" office:value-type="float" office:value="1" calcext:value-type="float">
            <text:p>1</text:p>
          </table:table-cell>
          <table:table-cell table:style-name="ce55" office:value-type="float" office:value="7" calcext:value-type="float">
            <text:p>7</text:p>
          </table:table-cell>
          <table:table-cell table:style-name="ce40" office:value-type="string" calcext:value-type="string">
            <text:p>https://www.leroymerlin.fr/produits/serre-fixe-en-verre-trempe-allium-venus-2-5-m2-lams-82437614.html</text:p>
          </table:table-cell>
          <table:table-cell table:style-name="ce40" office:value-type="float" office:value="579" calcext:value-type="float">
            <text:p>579</text:p>
          </table:table-cell>
          <table:table-cell table:style-name="ce70"/>
          <table:table-cell table:number-columns-repeated="16376"/>
        </table:table-row>
        <table:table-row table:style-name="ro3" table:number-rows-repeated="15">
          <table:table-cell table:number-columns-repeated="3"/>
          <table:table-cell table:style-name="ce57" table:number-columns-repeated="2"/>
          <table:table-cell table:number-columns-repeated="16379"/>
        </table:table-row>
        <table:table-row table:style-name="ro3" table:number-rows-repeated="1048527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Notes" table:style-name="ta2">
        <table:table-column table:style-name="co9" table:default-cell-style-name="ce26"/>
        <table:table-column table:style-name="co8" table:number-columns-repeated="16383" table:default-cell-style-name="Default"/>
        <table:table-row table:style-name="ro23">
          <table:table-cell table:style-name="ce30" office:value-type="string" calcext:value-type="string">
            <text:p>Remarques</text:p>
          </table:table-cell>
          <table:table-cell table:number-columns-repeated="16383"/>
        </table:table-row>
        <table:table-row table:style-name="ro3">
          <table:table-cell table:number-columns-repeated="16384"/>
        </table:table-row>
        <table:table-row table:style-name="ro3">
          <table:table-cell office:value-type="string" calcext:value-type="string">
            <text:p>Les 3 dernières pages contenant des tableaux du PDF ont été reconstituées en un seul tableau.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Certaines cellules apparaissent vides dans le document source ; elles ont été laissées vides ici.</text:p>
          </table:table-cell>
          <table:table-cell table:number-columns-repeated="16383"/>
        </table:table-row>
        <table:table-row table:style-name="ro3">
          <table:table-cell office:value-type="string" calcext:value-type="string">
            <text:p>Le fichier .xlsx peut être ouvert dans LibreOffice Calc. Une version .ods a aussi été générée.</text:p>
          </table:table-cell>
          <table:table-cell table:number-columns-repeated="16383"/>
        </table:table-row>
        <table:table-row table:style-name="ro23" table:number-rows-repeated="1048570">
          <table:table-cell table:number-columns-repeated="16384"/>
        </table:table-row>
        <table:table-row table:style-name="ro2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ambria" svg:font-family="Cambria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number-style style:name="N117P0" style:volatile="true">
      <number:number number:decimal-places="0" number:min-decimal-places="0" number:min-integer-digits="1" number:grouping="true"/>
      <number:text> €</number:text>
    </number:number-style>
    <number:number-style style:name="N11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20P0" style:volatile="true">
      <number:number number:decimal-places="2" number:min-decimal-places="2" number:min-integer-digits="1" number:grouping="true"/>
      <number:text> €</number:text>
    </number:number-style>
    <number:number-style style:name="N12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date-style style:name="N122">
      <number:day number:style="long"/>
      <number:text>-</number:text>
      <number:month number:textual="true"/>
      <number:text>-</number:text>
      <number:year/>
    </number:date-style>
    <number:date-style style:name="N123">
      <number:day number:style="long"/>
      <number:text>-</number:text>
      <number:month number:textual="true"/>
    </number:date-style>
    <number:date-style style:name="N124">
      <number:month number:textual="true"/>
      <number:text>-</number:text>
      <number:year/>
    </number:date-style>
    <number:time-style style:name="N125">
      <number:hours/>
      <number:text>:</number:text>
      <number:minutes number:style="long"/>
      <number:text> </number:text>
      <number:am-pm/>
    </number:time-style>
    <number:time-style style:name="N12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8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8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1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6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2" style:volatile="true">
      <number:text loext:blank-width-char="-"> </number:text>
      <number:fill-character> </number:fill-character>
      <number:text loext:blank-width-char="-3">- €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draw:marker draw:name="Extrémités_20_de_20_flèche_20_1" draw:display-name="Extrémités de flèche 1" svg:viewBox="0 0 20 30" svg:d="M10 0l-10 30h20z"/>
    <loext:theme loext:name="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64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4">00/00/0000</text:date>, <text:time style:data-style-name="N2" text:time-value="14:45:41.47225247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Notes" style:display-name="PageStyle_Not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aux_20_réunis" style:display-name="PageStyle_Tableaux réuni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language>fr-FR</dc:language>
    <dc:date>2026-06-24T16:00:18.548443719</dc:date>
    <meta:editing-cycles>22</meta:editing-cycles>
    <meta:editing-duration>PT18H12M38S</meta:editing-duration>
    <meta:generator>LibreOffice/24.2.7.2$Linux_X86_64 LibreOffice_project/420$Build-2</meta:generator>
    <meta:printed-by>Fichiers PDF: Patrick DE CRUZ</meta:printed-by>
    <meta:print-date>2026-04-24T08:41:39.663427200</meta:print-date>
    <meta:document-statistic meta:table-count="2" meta:cell-count="226" meta:object-count="0"/>
    <meta:user-defined meta:name="AppVersion">15.0000</meta:user-defined>
  </office:meta>
</office:document-meta>
</file>